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ченовский-университет-стал-площадкой-для-проведения-xv-общероссийской-конференции"/>Сеченовский университет стал площадкой для проведения XV общероссийской конференции<text:bookmark-end text:name="сеченовский-университет-стал-площадкой-для-проведения-xv-общероссийской-конференции"/></text:h>
      <text:p text:style-name="First_20_paragraph">11.04.2024</text:p>
      <text:p text:style-name="Text_20_body">11.04.2024</text:p>
      <text:p text:style-name="Text_20_body">Юбилейная XV Общероссийская конференция прошла в Сеченовском университете . Фото: сайт Сеченовского университета</text:p>
      <text:p text:style-name="Text_20_body"><text:line-break/></text:p>
      <text:p text:style-name="Text_20_body">Передовые разработки в области цифровых образовательных ресурсов продемонстрировали на XV общероссийской конференции в Первом Московском государственном медицинском университете имени Ивана Сеченова.</text:p>
      <text:p text:style-name="Text_20_body">Заседание открыл заведующий кафедрой анатомии и гистологии человека Владимир Николенко. Он рассказал о том, что в XXI веке важно понимать, что без цифровых технологий невозможно стать хорошим врачом.</text:p>
      <text:p text:style-name="Text_20_body">Контроль за анатомической терминологией в российском интернет-пространстве является одним из важных вопросов, который обсудили на конференции.</text:p>
      <text:p text:style-name="Text_20_body">Также на встрече доцент кафедры анатомии и гистологии человека Алексей Стрижков рассказал результаты совместного исследования с Московским государственным университетом имени Михаила Ломоносова. Он сообщил, что благодаря интернет-технологиям на кафедрах анатомии вузов наладилась коммуникации между преподавателями и студентами.</text:p>
      <text:p text:style-name="Text_20_body">Комиссия пришла к выводу, что нужно популяризировать интернет-ресурсы в дисциплине «анатомия человека».</text:p>
      <text:p text:style-name="Text_20_body"><text:line-break/></text:p>
      <text:p text:style-name="Text_20_body">Адрес страницы: <text:a xlink:type="simple" xlink:href="http://hamovniki.mos.ru/presscenter/news/detail/12309306.html" office:name=""><text:span text:style-name="Definition">http://hamovniki.mos.ru/presscenter/news/detail/123093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1T17:25:18Z</meta:creation-date>
    <dc:date>2024-04-11T17:25:18Z</dc:date>
  </office:meta>
</office:document-meta>
</file>