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еро-неизвестных-украли-банкомат-с-10-млн-руб.-из-магазина-на-ленинском-проспекте"/>Пятеро неизвестных украли банкомат с 10 млн руб. из магазина на Ленинском проспекте<text:bookmark-end text:name="пятеро-неизвестных-украли-банкомат-с-10-млн-руб.-из-магазина-на-ленинском-проспекте"/></text:h>
      <text:p text:style-name="First_20_paragraph">01.09.2014</text:p>
      <text:p text:style-name="Text_20_body">Пятеро грабителей украли банкомат с 10 млн. руб. из магазина, расположенного по адресу: Ленинский проспект, д. 127. Об этом Агентству городских новостей «Москва» сообщили в пресс-службе столичного управления МВД.</text:p>
      <text:p text:style-name="Text_20_body">«В 03:20 31 августа на службу «02» поступило сообщение о грабеже в магазине. Прибывшие на место полицейские установили, что в 03:15, взломав входную дверь, в магазин вошли пятеро неизвестных, забрали банкомат, установленный в холле магазина, и скрылись на автомобиле», - пояснил сотрудник пресс-службы.</text:p>
      <text:p text:style-name="Text_20_body"><text:line-break/></text:p>
      <text:p text:style-name="Text_20_body">Адрес страницы: <text:a xlink:type="simple" xlink:href="http://hamovniki.mos.ru/presscenter/news/detail/1239345.html" office:name=""><text:span text:style-name="Definition">http://hamovniki.mos.ru/presscenter/news/detail/123934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0T06:35:46Z</meta:creation-date>
    <dc:date>2025-06-10T06:35:46Z</dc:date>
  </office:meta>
</office:document-meta>
</file>