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тречи-с-писателями-пройдут-в-районной-библиотеке"/>Встречи с писателями пройдут в районной библиотеке<text:bookmark-end text:name="встречи-с-писателями-пройдут-в-районной-библиотеке"/></text:h>
      <text:p text:style-name="First_20_paragraph">29.05.2024</text:p>
      <text:p text:style-name="Text_20_body">29.05.2024</text:p>
      <text:p text:style-name="Text_20_body">«Гайдаровка» проведет встречи с писателями. Фото: Анна Быкова, «Вечерняя Москва»</text:p>
      <text:p text:style-name="Text_20_body"><text:line-break/></text:p>
      <text:p text:style-name="Text_20_body">В Центральной городской детской библиотеке имени Аркадия Гайдара проведут встречи с писателями Аллой Мироненко и Ириной Иванниковой. Мероприятия состоятся 1 июня.</text:p>
      <text:p text:style-name="Text_20_body"> </text:p>
      <text:p text:style-name="Text_20_body">День начнется в 11:00 со встречи с Аллой Мироненко. Она представит свои книги, расскажет о профессии писателя и проведет викторину по стихотворениям и сказкам. Алла Мироненко – автор детских книг «Подсказки в сказке. Куда исчезла Капелька?» и «Подсказки в сказке. Чем знаменит Кусь?». Это сказочные истории, дополненные научными фактами, которые адаптированы под детей. В книгах рассказывается о круговороте воды в природе, о том, как вести себя во время дождя в лесу, чем опасны клещи и как от них защититься, сообщили на <text:a xlink:type="simple" xlink:href="http://www.gaidarovka.ru/kalendar-afisha" office:name=""><text:span text:style-name="Definition">сайте</text:span></text:a> библиотеки.</text:p>
      <text:p text:style-name="Text_20_body"> </text:p>
      <text:p text:style-name="Text_20_body">Вторая встреча с автором Ириной Иванниковой начнется в 15:30. Она расскажет о своем творческом пути к произведению «Идем в театр» на предстоящем мероприятии. Гости смогут узнать подробнее о тонкостях работы в театре, о сцене, о режиссерах. Также участники мероприятия смогут представить себя настоящими актерами и в конце встречи записаться в детскую театральную студию. Ирина Иванникова написала множество стихов, прозаических произведений, детских книг, а также переводов с иностранных языков.</text:p>
      <text:p text:style-name="Text_20_body"> </text:p>
      <text:p text:style-name="Text_20_body">Оба мероприятия бесплатные и пройдут по адресу: Ростовская набережная, дом 5.</text:p>
      <text:p text:style-name="Text_20_body"><text:line-break/></text:p>
      <text:p text:style-name="Text_20_body">Адрес страницы: <text:a xlink:type="simple" xlink:href="http://hamovniki.mos.ru/presscenter/news/detail/12394801.html" office:name=""><text:span text:style-name="Definition">http://hamovniki.mos.ru/presscenter/news/detail/1239480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3T22:35:53Z</meta:creation-date>
    <dc:date>2024-07-13T22:35:53Z</dc:date>
  </office:meta>
</office:document-meta>
</file>