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грамму-играй-в-москву-проведут-в-районе"/>Программу «Играй в Москву!» проведут в районе<text:bookmark-end text:name="программу-играй-в-москву-проведут-в-районе"/></text:h>
      <text:p text:style-name="First_20_paragraph">31.05.2024</text:p>
      <text:p text:style-name="Text_20_body">31.05.2024</text:p>
      <text:p text:style-name="Text_20_body">Играй в Москву, или День защиты детей отметят прогулкой по району. Фото: Анна Быкова, «Вечерняя Москва»</text:p>
      <text:p text:style-name="Text_20_body"><text:line-break/></text:p>
      <text:p text:style-name="Text_20_body">В субботу, 1 июня, в столице пройдет программа «Играй в Москву!». Для детей разных возрастов подготовят различные увлекательные занятия в разных локациях Москвы, в том числе в районе.</text:p>
      <text:p text:style-name="Text_20_body"> </text:p>
      <text:p text:style-name="Text_20_body">Всего будет 4 летних маршрута, юные гости смогут изучить Москву через игру. Каждую дистанцию создали специально под интересы детей. За успешное выполнение заданий каждому участнику выдадут специальные стикеры. Получить их можно будет в местах, отмеченных на карте. Заполненную карту с наклейками затем нужно показать любому сотруднику туристско-информационного центра Москвы. Участники за это получат сувениры.</text:p>
      <text:p text:style-name="Text_20_body"> </text:p>
      <text:p text:style-name="Text_20_body">На<text:a xlink:type="simple" xlink:href="https://www.mos.ru/news/item/139285073/" office:name=""><text:span text:style-name="Definition"> сайте</text:span></text:a> мэра Москвы сообщили, что в районе этот маршрут будет проходить в спортивном комплексе «Лужники» и «Воробьевых горах», там пройдут «Игры чемпионов». Игроки смогут узнать интересные и новые для себя факты об олимпийском движении и спорте.</text:p>
      <text:p text:style-name="Text_20_body"> </text:p>
      <text:p text:style-name="Text_20_body">Для выполнения заданий нужно будет двигаться от площадки «Воробьевы горы» до спортивного комплекса «Лужники». Во время прогулки участники узнают, как зародились водные виды спорта, много нового о ГТО, где установлены памятники знаменитым спортсменам и многое другое.</text:p>
      <text:p text:style-name="Text_20_body"> </text:p>
      <text:p text:style-name="Text_20_body">Программа «Играй в Москву!» появилась в 2023 году. Она предусмотрена для детей от 7 до 14 лет и их родителей.</text:p>
      <text:p text:style-name="Text_20_body"> </text:p>
      <text:p text:style-name="Text_20_body"><text:line-break/></text:p>
      <text:p text:style-name="Text_20_body">Адрес страницы: <text:a xlink:type="simple" xlink:href="http://hamovniki.mos.ru/presscenter/news/detail/12399585.html" office:name=""><text:span text:style-name="Definition">http://hamovniki.mos.ru/presscenter/news/detail/1239958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7T14:07:52Z</meta:creation-date>
    <dc:date>2025-02-17T14:07:52Z</dc:date>
  </office:meta>
</office:document-meta>
</file>