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щественную-зону-с-прудом-доделают-в-районе-осенью"/>Общественную зону с прудом доделают в районе осенью<text:bookmark-end text:name="общественную-зону-с-прудом-доделают-в-районе-осенью"/></text:h>
      <text:p text:style-name="First_20_paragraph">25.06.2024</text:p>
      <text:p text:style-name="Text_20_body">25.06.2024</text:p>
      <text:p text:style-name="Text_20_body"><text:line-break/></text:p>
      <text:p text:style-name="Text_20_body">Новую зону отдыха с прудом откроют в районе. Фото: Анна Быкова, «Вечерняя Москва»</text:p>
      <text:p text:style-name="Text_20_body"><text:line-break/></text:p>
      <text:p text:style-name="Text_20_body">Новая зона для отдыха с прудом появится в районе уже этой осенью, об этом сообщили 24 июня. Строительство будет проводиться в рамках программы «Садовые кварталы».</text:p>
      <text:p text:style-name="Text_20_body"><text:line-break/></text:p>
      <text:p text:style-name="Text_20_body">Берег около воды благоустроят. Там высадят 83 дерева, такие как: березы, рябины, липы, клены и другие. Также около пруда появятся 1 255 кустарника, клумбы, а еще застелют газон, об этом сообщили на <text:a xlink:type="simple" xlink:href="https://www.mskagency.ru/materials/3394379" office:name=""><text:span text:style-name="Definition">сайте</text:span></text:a> Агентства городских новостей «Москва».</text:p>
      <text:p text:style-name="Text_20_body"> </text:p>
      <text:p text:style-name="Text_20_body">— Площадь этой зоны – 4 тысячи квадратных метров. В парке можно будет расслабиться, прогуляться, хорошо провести время и насладиться природой. Для любителей спорта на территории также обустроят беговые дорожки. В темное время суток территория будет освещена специальными огнями, — сообщил главный архитектор Москвы Сергей Кузнецов.</text:p>
      <text:p text:style-name="Text_20_body"> </text:p>
      <text:p text:style-name="Text_20_body">В этой зоне также есть торговая галерея. Там открыт фитнес-клуб, рестораны, салон красоты и многое другое.</text:p>
      <text:p text:style-name="Text_20_body"><text:line-break/></text:p>
      <text:p text:style-name="Text_20_body">Адрес страницы: <text:a xlink:type="simple" xlink:href="http://hamovniki.mos.ru/presscenter/news/detail/12443704.html" office:name=""><text:span text:style-name="Definition">http://hamovniki.mos.ru/presscenter/news/detail/12443704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02T14:43:43Z</meta:creation-date>
    <dc:date>2024-07-02T14:43:43Z</dc:date>
  </office:meta>
</office:document-meta>
</file>