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еные-из-сеченовки-разработали-систему-анализа-эмбриона-человека"/>Ученые из «Сеченовки» разработали систему анализа эмбриона человека<text:bookmark-end text:name="ученые-из-сеченовки-разработали-систему-анализа-эмбриона-человека"/></text:h>
      <text:p text:style-name="First_20_paragraph">02.07.2024</text:p>
      <text:p text:style-name="Text_20_body">02.07.2024</text:p>
      <text:p text:style-name="Text_20_body"><text:line-break/></text:p>
      <text:p text:style-name="Text_20_body">Студенты «Сеченовки» создали систему анализа состояния эмбриона человека. Фото: Анна Быкова, «Вечерняя Москва»</text:p>
      <text:p text:style-name="Text_20_body"><text:line-break/></text:p>
      <text:p text:style-name="Text_20_body">Во вторник, 2 июля, стало известно, что студенты цифровой кафедры Первого Московского государственного медицинского университета имени Ивана Сеченова разработали инновационный метод для проверки состояния эмбриона при экстракорпоральном оплодотворении.</text:p>
      <text:p text:style-name="Text_20_body"><text:line-break/></text:p>
      <text:p text:style-name="Text_20_body">Применение технологий видеофиксации, основанных на системе таймлапс, позволяет провести объективную проверку состояния и развития эмбриона, об этом сообщили на <text:a xlink:type="simple" xlink:href="https://vk.com/wall-65464437_17801" office:name=""><text:span text:style-name="Definition">странице</text:span></text:a> университета в социальных сетях.</text:p>
      <text:p text:style-name="Text_20_body"> </text:p>
      <text:p text:style-name="Text_20_body">— Наша система позволит значительно ускорить и упростить процесс анализа качества эмбрионов человека в лабораториях ЭКО, который ранее приходилось делать вручную, — рассказал руководитель проекта Глеб Немковский.</text:p>
      <text:p text:style-name="Text_20_body"> </text:p>
      <text:p text:style-name="Text_20_body">Эта разработка может стать ключевой в развитии эмбриологии. Проект поможет повысить точность исследований и объективно оценить его состояние.</text:p>
      <text:p text:style-name="Text_20_body"><text:line-break/></text:p>
      <text:p text:style-name="Text_20_body">Адрес страницы: <text:a xlink:type="simple" xlink:href="http://hamovniki.mos.ru/presscenter/news/detail/12459669.html" office:name=""><text:span text:style-name="Definition">http://hamovniki.mos.ru/presscenter/news/detail/1245966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02T14:44:34Z</meta:creation-date>
    <dc:date>2024-07-02T14:44:34Z</dc:date>
  </office:meta>
</office:document-meta>
</file>