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самбль-выступит-с-концертом-в-музее-москвы-в-честь-дня-семьи-любви-и-верности"/>Ансамбль выступит с концертом в Музее Москвы в честь Дня семьи, любви и верности<text:bookmark-end text:name="ансамбль-выступит-с-концертом-в-музее-москвы-в-честь-дня-семьи-любви-и-верности"/></text:h>
      <text:p text:style-name="First_20_paragraph">04.07.2024</text:p>
      <text:p text:style-name="Text_20_body">04.07.2024</text:p>
      <text:p text:style-name="Text_20_body">Концерт ко Дню семьи, любви и верности проведут в Музее Москвы. Фото: Анна Быкова, «Вечерняя Москва»</text:p>
      <text:p text:style-name="Text_20_body"><text:line-break/></text:p>
      <text:p text:style-name="Text_20_body">В Музее Москвы выступит Ансамбль Дмитрия Покровского с концертом «Свадьба, свадьба». Мероприятие приурочат ко Дню семьи, любви и верности. Посетить программу можно будет 8 июля.</text:p>
      <text:p text:style-name="Text_20_body"><text:line-break/></text:p>
      <text:p text:style-name="Text_20_body">В России множество различных свадебных традиций, среди которых сватовство, расплетание кос и многие другие. Во время концерта зрителям покажут сразу две свадьбы. Гости мероприятие смогут узнать больше о традициях и обычаях разных областей страны.</text:p>
      <text:p text:style-name="Text_20_body">В начале программы зрителям покажут фрагменты свадебного обряда Архангельской и Вологодской областей. А во второй части праздника гости музея смогут познакомиться с традициями Курской, Смоленской, Псковской, Белгородской, Брянской и Калужской областей.</text:p>
      <text:p text:style-name="Text_20_body">Участники ансамбля специализируются на русских народных танцах под авторскую музыку, об этом сообщили на <text:a xlink:type="simple" xlink:href="https://mosmuseum.ru/events/p/svadba/" office:name=""><text:span text:style-name="Definition">сайте</text:span></text:a> музея. Их выступления погрузят зрителей в атмосферу старорусского быта.</text:p>
      <text:p text:style-name="Text_20_body">Посетить мероприятие можно по предварительной <text:a xlink:type="simple" xlink:href="https://muzey-moskvy.timepad.ru/event/2944536/" office:name=""><text:span text:style-name="Definition">регистрации</text:span></text:a>. Начало в 19:00. Концерт пройдет по адресу: Зубовский бульвар, дом 2, корпус 3.</text:p>
      <text:p text:style-name="Text_20_body"><text:line-break/></text:p>
      <text:p text:style-name="Text_20_body">Адрес страницы: <text:a xlink:type="simple" xlink:href="http://hamovniki.mos.ru/presscenter/news/detail/12464561.html" office:name=""><text:span text:style-name="Definition">http://hamovniki.mos.ru/presscenter/news/detail/1246456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4T15:10:48Z</meta:creation-date>
    <dc:date>2024-07-04T15:10:48Z</dc:date>
  </office:meta>
</office:document-meta>
</file>