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смогут-выбрать-лучшие-доходные-дома-города"/>Москвичи смогут выбрать лучшие доходные дома города<text:bookmark-end text:name="москвичи-смогут-выбрать-лучшие-доходные-дома-города"/></text:h>
      <text:p text:style-name="First_20_paragraph">09.07.2024</text:p>
      <text:p text:style-name="Text_20_body">09.07.2024</text:p>
      <text:p text:style-name="Text_20_body"><text:line-break/></text:p>
      <text:p text:style-name="Text_20_body">Доходные дома района приняли участие в конкурсе на сервисе «Активный гражданин». Фото: Анна Быкова, «Вечерняя Москва»</text:p>
      <text:p text:style-name="Text_20_body"><text:line-break/></text:p>
      <text:p text:style-name="Text_20_body">Голосование по выбору лучшего доходного дома открылось во вторник, 9 июля, на сервисе «Активный гражданин». Два здания района приняли участие в данном конкурсе.</text:p>
      <text:p text:style-name="Text_20_body"><text:line-break/></text:p>
      <text:p text:style-name="Text_20_body">Здания, за которые можно проголосовать, находятся по адресам: 1-й Неопалимовский переулок, дом 16/13 и Пречистенская набережная, дом 45/1, строение 3. В 2023 году Фонд капитального ремонта отреставрировал все здания, принимающие участие в конкурсе. Эти дома выполнены в архитектурном стиле модерн, которые построили более 100 лет назад, об этом рассказали на <text:a xlink:type="simple" xlink:href="https://www.mos.ru/news/item/141010073/" office:name=""><text:span text:style-name="Definition">сайте</text:span></text:a>мэра Москвы.</text:p>
      <text:p text:style-name="Text_20_body"> </text:p>
      <text:p text:style-name="Text_20_body">На сервисе «Активный гражданин» москвичи смогут выбрать до трех вариантов ответа и отдать свои голоса. Фонд капитального ремонта приводит в порядок не только современные дома, но и исторические здания с сохранением их облика.</text:p>
      <text:p text:style-name="Text_20_body"> </text:p>
      <text:p text:style-name="Text_20_body">За 10 лет к сервису «Активный гражданин» присоединилось почти 7 миллионов человек. С помощью этого проекта горожане могут принимать участие в жизни Москвы.</text:p>
      <text:p text:style-name="Text_20_body"><text:line-break/></text:p>
      <text:p text:style-name="Text_20_body">Адрес страницы: <text:a xlink:type="simple" xlink:href="http://hamovniki.mos.ru/presscenter/news/detail/12470159.html" office:name=""><text:span text:style-name="Definition">http://hamovniki.mos.ru/presscenter/news/detail/1247015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9T12:44:42Z</meta:creation-date>
    <dc:date>2024-07-09T12:44:42Z</dc:date>
  </office:meta>
</office:document-meta>
</file>