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странство-для-отдыха-и-работы-откроют-в-районе"/>Пространство для отдыха и работы откроют в районе<text:bookmark-end text:name="пространство-для-отдыха-и-работы-откроют-в-районе"/></text:h>
      <text:p text:style-name="First_20_paragraph">25.07.2024</text:p>
      <text:p text:style-name="Text_20_body">25.07.2024</text:p>
      <text:p text:style-name="Text_20_body"><text:line-break/></text:p>
      <text:p text:style-name="Text_20_body">Новое пространство на свежем воздухе оборудуют на Лужнецкой набережной. Фото: Анна Быкова, «Вечерняя Москва»</text:p>
      <text:p text:style-name="Text_20_body"><text:line-break/></text:p>
      <text:p text:style-name="Text_20_body">На Лужнецкой набережной построят новую общественную зону для работы и отдыха, об этом сообщили 24 июля.</text:p>
      <text:p text:style-name="Text_20_body"><text:line-break/></text:p>
      <text:p text:style-name="Text_20_body">Жителям столицы представят зону для прогулок с высаженными деревьями и офисным зданием по центру. Также для велосипедистов оборудуют парковку, а также и места для отдыха с подогревом, об этом сообщили на <text:a xlink:type="simple" xlink:href="https://icmos.ru/news/prostranstvo-dlya-raboty-na-otkrytom-vozduxe-poyavitsya-na-luzneckoi-nabereznoi" office:name=""><text:span text:style-name="Definition">сайте</text:span></text:a> Информационного центра Правительства Москвы.</text:p>
      <text:p text:style-name="Text_20_body"> </text:p>
      <text:p text:style-name="Text_20_body">— Павильон выполнят из натуральных материалов. Там также будет доступны интернет, источники для зарядки и электропитания, — добавил Сергей Кузнецов.</text:p>
      <text:p text:style-name="Text_20_body"> </text:p>
      <text:p text:style-name="Text_20_body">Также по внешнему периметру павильона организуют ландшафтную композицию с разноуровневым озеленением, что позволит защитить пространство от внешнего шума.</text:p>
      <text:p text:style-name="Text_20_body"> </text:p>
      <text:p text:style-name="Text_20_body">Разрешение на строительство этого объекта было получено еще в октябре 2022 года.</text:p>
      <text:p text:style-name="Text_20_body"> </text:p>
      <text:p text:style-name="Text_20_body"><text:line-break/></text:p>
      <text:p text:style-name="Text_20_body">Адрес страницы: <text:a xlink:type="simple" xlink:href="http://hamovniki.mos.ru/presscenter/news/detail/12494021.html" office:name=""><text:span text:style-name="Definition">http://hamovniki.mos.ru/presscenter/news/detail/1249402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4T23:03:50Z</meta:creation-date>
    <dc:date>2024-08-24T23:03:50Z</dc:date>
  </office:meta>
</office:document-meta>
</file>