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очистили-крымский-мост-по-специальной-методике"/>Специалисты очистили Крымский мост по специальной методике<text:bookmark-end text:name="специалисты-очистили-крымский-мост-по-специальной-методике"/></text:h>
      <text:p text:style-name="First_20_paragraph">29.07.2024</text:p>
      <text:p text:style-name="Text_20_body">29.07.2024</text:p>
      <text:p text:style-name="Text_20_body"><text:line-break/></text:p>
      <text:p text:style-name="Text_20_body">Крымский мост очистили с помощью пескоструйного аппарата. Фото: Анна Быкова, «Вечерняя Москва»</text:p>
      <text:p text:style-name="Text_20_body"><text:line-break/></text:p>
      <text:p text:style-name="Text_20_body">В Москве провели очистку 130 инженерных объектов, один из них - Крымский мост, который располагается в районе, об этом сообщили 28 июля.</text:p>
      <text:p text:style-name="Text_20_body"><text:line-break/></text:p>
      <text:p text:style-name="Text_20_body">Всего за 2024 год запланировали провести чистку 170 инженерных объектов. В этот раз освободили более 145 тысяч квадратных метров поверхностей.</text:p>
      <text:p text:style-name="Text_20_body"> </text:p>
      <text:p text:style-name="Text_20_body">Пескоструйный аппарат работает при помощи подачи песка по шлангу под высоким давлением и благодаря этому убирает большое количество загрязнений. Он может удалить остатки старой краски, ржавчину, грязь и другие плотные загрязнения. Команда специалистов из пяти человек за одну смену может очистить более 100 квадратных метров поверхности, об этом сообщили на <text:a xlink:type="simple" xlink:href="https://www.mos.ru/news/item/141776073/" office:name=""><text:span text:style-name="Definition">сайте</text:span></text:a> мэра Москвы. Работы с этим аппаратом можно проводить даже в ночное время суток.</text:p>
      <text:p text:style-name="Text_20_body"> </text:p>
      <text:p text:style-name="Text_20_body">Объекты, которые очищают с помощью пескоструйного аппарата ежегодно меняется. Конструкции из камня и гранита чистят каждый год, а металлические элементы один раз в пять лет.</text:p>
      <text:p text:style-name="Text_20_body"><text:line-break/></text:p>
      <text:p text:style-name="Text_20_body">Адрес страницы: <text:a xlink:type="simple" xlink:href="http://hamovniki.mos.ru/presscenter/news/detail/12497510.html" office:name=""><text:span text:style-name="Definition">http://hamovniki.mos.ru/presscenter/news/detail/1249751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5:38:02Z</meta:creation-date>
    <dc:date>2024-07-30T05:38:02Z</dc:date>
  </office:meta>
</office:document-meta>
</file>