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личество-парковок-увеличилось-в-районе"/>Количество парковок увеличилось в районе<text:bookmark-end text:name="количество-парковок-увеличилось-в-районе"/></text:h>
      <text:p text:style-name="First_20_paragraph">15.08.2024</text:p>
      <text:p text:style-name="Text_20_body">15.08.2024</text:p>
      <text:p text:style-name="Text_20_body">Новые парковочные места появились в районе. Фото: Анна Быкова, «Вечерняя Москва»</text:p>
      <text:p text:style-name="Text_20_body"><text:line-break/></text:p>
      <text:p text:style-name="Text_20_body">В районе появились новые парковочные места. Всего с мая 2024 года по Москве их было обустроено 61, часть из них в Хамовниках.</text:p>
      <text:p text:style-name="Text_20_body"><text:line-break/></text:p>
      <text:p text:style-name="Text_20_body">Новыми парковочными местами смогут пользоваться только жители района. Те, кто приехал по работе, на прогулку и по другим причинам, оставить свои автомобили на них не смогут, об этом сообщили на сайте Агентства городских новостей «Москва».</text:p>
      <text:p text:style-name="Text_20_body">Площадь для новых парковок выбирали рядом с жилыми домами, для удобства жителей. Оборудуют те территории, где горожанам тяжелее всего найти места и оставить свое авто, а также не получить штраф.</text:p>
      <text:p text:style-name="Text_20_body">Всего в Москве с мая 2024 года новые парковки появились в районах: Даниловский, Коптево, Лефортово, Некрасовка, Сокольники, Хамовники и Щукино. Все они только для жителей этих территорий.</text:p>
      <text:p text:style-name="Text_20_body">С начала этой деятельности в столице было создано уже более 2,6 тысяч новых парковочных мест.</text:p>
      <text:p text:style-name="Text_20_body"><text:line-break/></text:p>
      <text:p text:style-name="Text_20_body">Адрес страницы: <text:a xlink:type="simple" xlink:href="http://hamovniki.mos.ru/presscenter/news/detail/12521428.html" office:name=""><text:span text:style-name="Definition">http://hamovniki.mos.ru/presscenter/news/detail/1252142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6:21:48Z</meta:creation-date>
    <dc:date>2024-08-15T16:21:48Z</dc:date>
  </office:meta>
</office:document-meta>
</file>