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ая-премия-правительства-москвы-в-области-туризма-и-гостеприимства-путеводная-звезда"/>Ежегодная премия Правительства Москвы в области туризма и гостеприимства «Путеводная звезда»<text:bookmark-end text:name="ежегодная-премия-правительства-москвы-в-области-туризма-и-гостеприимства-путеводная-звезда"/></text:h>
      <text:p text:style-name="First_20_paragraph">23.08.2024</text:p>
      <text:p text:style-name="Text_20_body"><text:span text:style-name="T1">Уважаемые предприниматели!</text:span></text:p>
      <text:p text:style-name="Text_20_body">Информируем Вас о том, что начат прием заявок для участия в ежегодной премии Правительства Москвы в области туризма и гостеприимства «Путеводная звезда» (далее – Премия, Конкурс) в целях поощрения передовых инициатив в области гостиничного и туристического бизнеса, а также улучшения качества столичного сервиса и имиджа Москвы.</text:p>
      <text:p text:style-name="Text_20_body">Премия присуждается гастрономическим проектам, гостиницам, экскурсоводам и другим представителям отрасли, которые развивают столичный туризм и сферу гостеприимства.</text:p>
      <text:p text:style-name="Text_20_body">Категория «Гастрономия» представлена в двух номинациях — «Московский завтрак: рестораны» для столичных ресторанов с большим выбором утренних блюд и «Модная гастрономия», где будут представлены рестораны с авторскими блюдами и современной концепцией.</text:p>
      <text:p text:style-name="Text_20_body">Заявки принимаются на портале: <text:a xlink:type="simple" xlink:href="https://business.russpass.ru/projects-events/putevodnaya-zvezda/putevodnayazvezda-2024" office:name="https://business.russpass.ru/projects-events/putevodnaya-zvezda/putevodnayazvezda-2024"><text:span text:style-name="Definition">RUSSPASS.Бизнес</text:span></text:a> до 11/09/2024 (включительно).</text:p>
      <text:p text:style-name="Text_20_body"><text:line-break/></text:p>
      <text:p text:style-name="Text_20_body">Адрес страницы: <text:a xlink:type="simple" xlink:href="http://hamovniki.mos.ru/presscenter/news/detail/12533807.html" office:name=""><text:span text:style-name="Definition">http://hamovniki.mos.ru/presscenter/news/detail/1253380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12:55:06Z</meta:creation-date>
    <dc:date>2024-08-23T12:55:06Z</dc:date>
  </office:meta>
</office:document-meta>
</file>