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станции-метро-щелковская-человек-бросился-под-поезд"/>На станции метро «Щелковская» человек бросился под поезд<text:bookmark-end text:name="на-станции-метро-щелковская-человек-бросился-под-поезд"/></text:h>
      <text:p text:style-name="First_20_paragraph">04.09.2014</text:p>
      <text:p text:style-name="Text_20_body">Движение поездов на станции «Щелковская» московского метро была приостановлено из-за того, что была предпринята попытка суицида. Об этом Агентству «Москва» сообщил начальник группы по связям со СМИ УВД на Московском метрополитене Алексей Мышляев.По его словам, сегодня в 9:07 утра молодой человек на станции «Щелковская» бросился под поезд.</text:p>
      <text:p text:style-name="Text_20_body">«Попытка покончить с собой у него не удалась, он получил лишь травму ноги. Была оперативно вызвана скорая помощь», - сказал А.Мышляев.  Он добавил, что в настоящее время движение поездов через станцию восстановлено.</text:p>
      <text:p text:style-name="Text_20_body"><text:line-break/></text:p>
      <text:p text:style-name="Text_20_body"><text:line-break/></text:p>
      <text:p text:style-name="Text_20_body">Адрес страницы: <text:a xlink:type="simple" xlink:href="http://hamovniki.mos.ru/presscenter/news/detail/1260562.html" office:name=""><text:span text:style-name="Definition">http://hamovniki.mos.ru/presscenter/news/detail/1260562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09T21:52:17Z</meta:creation-date>
    <dc:date>2023-11-09T21:52:17Z</dc:date>
  </office:meta>
</office:document-meta>
</file>