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ожидается-сильный-ветер"/>В Москве ожидается сильный ветер<text:bookmark-end text:name="в-москве-ожидается-сильный-ветер"/></text:h>
      <text:p text:style-name="First_20_paragraph">30.10.2024</text:p>
      <text:p text:style-name="Text_20_body">Фото: Ксения Догонашева, «Вечерняя Москва»</text:p>
      <text:p text:style-name="Text_20_body">По прогнозам синоптиков, сегодня в столице ожидается усиление ветра с порывами до 14 м/с.</text:p>
      <text:p text:style-name="Text_20_body">Просим москвичей быть внимательными на улице в непогоду: не укрываться под деревьями и не парковать вблизи них автомобили.</text:p>
      <text:p text:style-name="Text_20_body"><text:line-break/></text:p>
      <text:p text:style-name="Text_20_body">Адрес страницы: <text:a xlink:type="simple" xlink:href="http://hamovniki.mos.ru/presscenter/news/detail/12637488.html" office:name=""><text:span text:style-name="Definition">http://hamovniki.mos.ru/presscenter/news/detail/1263748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06:57:37Z</meta:creation-date>
    <dc:date>2025-02-20T06:57:37Z</dc:date>
  </office:meta>
</office:document-meta>
</file>