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вел-ушивец-признавшийся-в-покраске-шпиля-высотки-на-котельнической-набережной-объявлен-в-межгосударственный-розыск"/>Павел Ушивец, признавшийся в покраске шпиля высотки на Котельнической набережной, объявлен в межгосударственный розыск<text:bookmark-end text:name="павел-ушивец-признавшийся-в-покраске-шпиля-высотки-на-котельнической-набережной-объявлен-в-межгосударственный-розыск"/></text:h>
      <text:p text:style-name="First_20_paragraph">12.09.2014</text:p>
      <text:p text:style-name="Text_20_body">Руфер Павел Ушивец, признавшийся в покраске шпиля высотки на Котельнической набережной в цвета флага Украины, объявлен в межгосударственный розыск, сообщили Агентству городских новостей «Москва» в пресс-центре МВД России. </text:p>
      <text:p text:style-name="Text_20_body"><text:line-break/></text:p>
      <text:p text:style-name="Text_20_body">«6 сентября по инициативе ГУ МВД России по Москве П.Ушивец был объявлен в межгосударственный розыск», – рассказал собеседник агентства.</text:p>
      <text:p text:style-name="Text_20_body">Ранее суд вынес решение о домашнем аресте четырех подозреваемых в вандилизме и хулиганстве - Евгении Коротковой, Анны Лепешкиной, Александра Погребова и Алексея Широкожухова до 19 октября 2014 г. В ходе заседания следователи и обвинение попросили арестовать молодых людей на два месяца, мотивируя это тем, что совершенный ими поступок угрожает обществу. Сами фигуранты заявили о своей невиновности, и попросили суд избрать меру пресечения, не связанную с лишением свободы.</text:p>
      <text:p text:style-name="Text_20_body">Уголовное дело о вандализме на шпиле «сталинской» высотки на Котельнической набережной было переквалифицировано со статьи «вандализм» на «хулиганство». По версии следствия, в ночь на 20 августа группа хулиганов выкрасила звезду на шпиле высотки в цвета флага Украины и установила на шпиле украинский флаг.</text:p>
      <text:p text:style-name="Text_20_body"><text:line-break/></text:p>
      <text:p text:style-name="Text_20_body">Адрес страницы: <text:a xlink:type="simple" xlink:href="http://hamovniki.mos.ru/presscenter/news/detail/1280803.html" office:name=""><text:span text:style-name="Definition">http://hamovniki.mos.ru/presscenter/news/detail/128080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4T16:37:44Z</meta:creation-date>
    <dc:date>2025-06-14T16:37:44Z</dc:date>
  </office:meta>
</office:document-meta>
</file>