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убботу-22-февраля-2025-года-в-15.00-в-москве-в-доме-2214-по-смоленскому-бульвару-состоится-мероприятие-которое-сохранит-память-о-герое-обороны-орджоникидзе"/>В субботу 22 февраля 2025 года в 15.00 в Москве в доме №22/14 по Смоленскому бульвару , состоится мероприятие которое сохранит память о герое обороны Орджоникидзе<text:bookmark-end text:name="в-субботу-22-февраля-2025-года-в-15.00-в-москве-в-доме-2214-по-смоленскому-бульвару-состоится-мероприятие-которое-сохранит-память-о-герое-обороны-орджоникидзе"/></text:h>
      <text:p text:style-name="First_20_paragraph">21.02.2025</text:p>
      <text:p text:style-name="Text_20_body">В субботу 22 февраля 2025 года в 15.00 в Москве в доме №22/14 по Смоленскому бульвару состоится мероприятие, которое пройдет по инициативе двух проектов увековечения: «На Барбашовом поле» и «Россия#Юг#Победа#Помним». Мемориальная табличка в 6-ом подъезде дома сохранит память о герое обороны Орджоникидзе, там в 111 квартире проживал генерал-майор Василии Иванович Киселёв. Две другие таблички разместят во 2-ом подъезде и увековечат Героев Советского Союза: генерал-лейтенанта Дмитрия Платоновича Онуприенко (квартира 22) и майора Дмитрия Игнатьевича Кузнецова (квартира 38). Организацией памятной церемонии занимается ТСЖ «Смоленский бульвар 22/14», в лице председателя Елены Наумовой, и команда проектов увековечения, в лице Павла и Татьяны Беккерман. Поддержку оказывают партнер проекта, кинокомпания «Миррен-Фильм», в лице Марины Яценко, и Управа района «Хамовники».</text:p>
      <text:p text:style-name="Text_20_body"><text:line-break/></text:p>
      <text:p text:style-name="Text_20_body">Адрес страницы: <text:a xlink:type="simple" xlink:href="http://hamovniki.mos.ru/presscenter/news/detail/12819902.html" office:name=""><text:span text:style-name="Definition">http://hamovniki.mos.ru/presscenter/news/detail/1281990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3T14:54:33Z</meta:creation-date>
    <dc:date>2025-04-23T14:54:33Z</dc:date>
  </office:meta>
</office:document-meta>
</file>