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хамовниках-установили-мемориальную-табличку-в-доме-где-жил-генерал-н.г.-требушный"/>В Хамовниках установили мемориальную табличку в доме, где жил генерал Н.Г. Требушный<text:bookmark-end text:name="в-хамовниках-установили-мемориальную-табличку-в-доме-где-жил-генерал-н.г.-требушный"/></text:h>
      <text:p text:style-name="First_20_paragraph">10.03.2025</text:p>
      <text:p text:style-name="Text_20_body">В предпраздничный день, 07 марта 2025 года, в Москве, в доме №7 в Сеченовском переулке, был увековечен генерал-майор технических войск Николай Гаврилович Требушный. Содержание мемориальной таблички из оцинкованного алюминия дает достаточное представление о деятельности и подвигах этого легендарного человека. Именно в рамках Всероссийского волонтерского проекта увековечения с международным участием «Россия#Юг#Победа#Помним» была уточнена биография героя, написанная по материалам Центрального архива Министерства обороны РФ членом Российского военно-исторического общества, кандидатом педагогических наук, профессором РАЕ Павлом Беккерманом. Жизненный и боевой путь Н.Г.Требушного доступен по ссылке на портале партнеров проекта Независимого информационного агентства «<text:a xlink:type="simple" xlink:href="https://alaniatoday.ru/2024/12/12/%d0%b3%d0%b5%d0%bd%d0%b5%d1%80%d0%b0%d0%bb-%d0%bc%d0%b0%d0%b9%d0%be%d1%80-%d1%82%d0%b5%d1%85%d0%bd%d0%b8%d1%87%d0%b5%d1%81%d0%ba%d0%b8%d1%85-%d0%b2%d0%be%d0%b9%d1%81%d0%ba-%d1%82%d1%80%d0%b5%d0%b1/" office:name=""><text:span text:style-name="Definition">Алания сегодня</text:span></text:a>».</text:p>
      <text:p text:style-name="Text_20_body">Мемориальная табличка в 1-ом подъезде дома напоминает, что здесь, в квартире №3, проживал, согласно документам, в 1942-1950 годах уроженец Херсона, Н.Г.Требушный. Генерал мог здесь постоянно находиться уже после 1946, ведь известно, что до этого момента он исполнял должности, соответственно, начальника Автомобильного Управления 2-го Белорусского фронта, а затем Начальника Автомобильного управления Северной Группы Войск.</text:p>
      <text:p text:style-name="Text_20_body">Награды генерал-майора Н.Г. Требушного: 2 Ордена Ленина, 2 Ордена Боевого Красного Знамени, Орден Трудового Красного Знамени, а также ряд медалей, в том числе За боевые заслуги и 20 лет РККА. За подготовку кадров и борьбу с басмачами он был удостоен Ордена Трудового Красного Знамени Туркменской ССР.</text:p>
      <text:p text:style-name="Text_20_body">Увековечение памяти генерала стало возможным благодаря поддержке и содействию Управы района «Хамовники» и партнера проекта, кинокомпании «Миррен-Фильм», в лице Марины Яценко. Проект «Россия#Юг#Победа#Помним» реализуется Продюсерским центром Павла Беккермана (координатор, певица, педагог и общественный деятель, Татьяна Беккерман); СОРОО СРГО «Алания сегодня», в лице куратора проекта по Югу России, помощника сенатора Российской Федерации В.В. Назаренко по работе в Совете Федерации на общественных началах Артура Каирова; Международным альманахом «Гуманитарное пространство», в лице главного редактора, кандидата педагогических наук, профессора РАЕ Максима Лазарева.</text:p>
      <text:p text:style-name="Text_20_body"><text:line-break/></text:p>
      <text:p text:style-name="Text_20_body">Адрес страницы: <text:a xlink:type="simple" xlink:href="http://hamovniki.mos.ru/presscenter/news/detail/12848574.html" office:name=""><text:span text:style-name="Definition">http://hamovniki.mos.ru/presscenter/news/detail/1284857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2T02:06:48Z</meta:creation-date>
    <dc:date>2025-03-22T02:06:48Z</dc:date>
  </office:meta>
</office:document-meta>
</file>