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бережную-в-районе-начали-готовить-к-открытию-навигации"/>Набережную в районе начали готовить к открытию навигации<text:bookmark-end text:name="набережную-в-районе-начали-готовить-к-открытию-навигации"/></text:h>
      <text:p text:style-name="First_20_paragraph">12.03.2025</text:p>
      <text:p text:style-name="Text_20_body">12.03.2025</text:p>
      <text:p text:style-name="Text_20_body">Фрунзенскую набережную начали готовить к весенне-летнему сезону. Фото: Анна Быкова, «Вечерняя Москва»</text:p>
      <text:p text:style-name="Text_20_body"><text:line-break/></text:p>
      <text:p text:style-name="Text_20_body">В Москве началась подготовка столичных прогулочных зон у воды к открытию навигации. Одна из них находится в районе Хамовники — Фрунзенская набережная.</text:p>
      <text:p text:style-name="Text_20_body"><text:line-break/></text:p>
      <text:p text:style-name="Text_20_body">— Ремонтные и подготовительные работы начались в связи с устоявшейся теплой температурой воздуха днем, — уточнил заместитель мэра Москвы в Правительстве Москвы по вопросам жилищно-коммунального хозяйства и благоустройства Петр Бирюков.</text:p>
      <text:p text:style-name="Text_20_body">В рамках восстановительных работ специалисты столичного Комплекса городского хозяйства не только очистят прогулочные зоны, но и приведут в порядок сооружения. Например, обновят сходы к воде и тротуары для пешеходов. Для выполнения необходимой полной очистки эксперты будут использовать пескоструйные аппараты, после этой процедуры элементы окрасят.</text:p>
      <text:p text:style-name="Text_20_body">На <text:a xlink:type="simple" xlink:href="https://www.mos.ru/news/item/151210073/" office:name=""><text:span text:style-name="Definition">сайте</text:span></text:a> мэра Москвы проинформировали, что работы по расшивке гранитной облицовки проведут в летнее время.</text:p>
      <text:p text:style-name="Text_20_body"><text:line-break/></text:p>
      <text:p text:style-name="Text_20_body">Адрес страницы: <text:a xlink:type="simple" xlink:href="http://hamovniki.mos.ru/presscenter/news/detail/12853274.html" office:name=""><text:span text:style-name="Definition">http://hamovniki.mos.ru/presscenter/news/detail/1285327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2T12:10:18Z</meta:creation-date>
    <dc:date>2025-03-12T12:10:18Z</dc:date>
  </office:meta>
</office:document-meta>
</file>