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благоустройству-олимпийского-комплекса-лужники-стартовали-в-москве"/>Работы по благоустройству олимпийского комплекса «Лужники» стартовали в Москве<text:bookmark-end text:name="работы-по-благоустройству-олимпийского-комплекса-лужники-стартовали-в-москве"/></text:h>
      <text:p text:style-name="First_20_paragraph">04.04.2025</text:p>
      <text:p text:style-name="Text_20_body">04.04.2025</text:p>
      <text:p text:style-name="Text_20_body">Территорию олимпийского комплекса «Лужники» начали благоустраивать. Фото: Анна Быкова, «Вечерняя Москва»</text:p>
      <text:p text:style-name="Text_20_body"><text:line-break/></text:p>
      <text:p text:style-name="Text_20_body">Столичные специалисты начали работы по благоустройству территории Большой спортивной арены олимпийского комплекса «Лужники».</text:p>
      <text:p text:style-name="Text_20_body"><text:line-break/></text:p>
      <text:p text:style-name="Text_20_body">На <text:a xlink:type="simple" xlink:href="https://www.mskagency.ru/materials/3465609" office:name=""><text:span text:style-name="Definition">сайте</text:span></text:a> Агентства городских новостей «Москва» проинформировали, что перед специалистами Комплекса городского хозяйства столицы стоит задача по преображению «Лужников» в современное общественное пространство.</text:p>
      <text:p text:style-name="Text_20_body">— Работы по благоустройству разделят на несколько этапов. Эти меры нужны для того, чтобы не закрывать территорию парка полностью для посещения. В этом году обновят центральную площадь перед Большой спортивной ареной и причал «Лужники-Центральный», — рассказал заместитель мэра Москвы в Правительстве Москвы по вопросам жилищно-коммунального хозяйства и благоустройства Петр Бирюков.</text:p>
      <text:p text:style-name="Text_20_body">В данный момент на территории проводят модернизацию инженерных систем и коммуникаций, обустраивают техническое подземное помещение и монтируют свайные основания для павильонов различного назначения.</text:p>
      <text:p text:style-name="Text_20_body"><text:line-break/></text:p>
      <text:p text:style-name="Text_20_body">Адрес страницы: <text:a xlink:type="simple" xlink:href="http://hamovniki.mos.ru/presscenter/news/detail/12897068.html" office:name=""><text:span text:style-name="Definition">http://hamovniki.mos.ru/presscenter/news/detail/1289706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1:36:39Z</meta:creation-date>
    <dc:date>2025-04-04T11:36:39Z</dc:date>
  </office:meta>
</office:document-meta>
</file>