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вижение-по-московской-монорельсовой-системе-возобновят-в-течение-дня"/>Движение по московской монорельсовой системе возобновят в течение дня<text:bookmark-end text:name="движение-по-московской-монорельсовой-системе-возобновят-в-течение-дня"/></text:h>
      <text:p text:style-name="First_20_paragraph">17.09.2014</text:p>
      <text:p text:style-name="Text_20_body">Движение по московскому монорельсу возобновят в течение дня, сообщает телеканал "Москва 24".</text:p>
      <text:p text:style-name="Text_20_body">Как сказала замруководителя службы внешних связей метрополитена Анжелика Филиппова, авария произошла на перегоне "Улица академика Королева" - "Выставочный центр". Сейчас доехать можно от "Улицы Эйзенштейна" до "Тимирязевской", в обратном направлении движения нет.</text:p>
      <text:p text:style-name="Text_20_body">Напомним, днем 16 сентября самосвал повредил контактную сеть, из-за чего движение поездов было прервано. Пассажиров эвакуировали, на место прибыли специалисты по ремонту.</text:p>
      <text:p text:style-name="Text_20_body"><text:line-break/></text:p>
      <text:p text:style-name="Text_20_body">Адрес страницы: <text:a xlink:type="simple" xlink:href="http://hamovniki.mos.ru/presscenter/news/detail/1291468.html" office:name=""><text:span text:style-name="Definition">http://hamovniki.mos.ru/presscenter/news/detail/129146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8T17:59:34Z</meta:creation-date>
    <dc:date>2023-10-18T17:59:34Z</dc:date>
  </office:meta>
</office:document-meta>
</file>