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иблиотеке-имени-н.а.-добролюбова-музейного-объединения-музей-москвы-пройдет-просветительская-лекция-о-денежных-средствах-и-ценных-бумагах-военных-лет"/>В Библиотеке имени Н.А. Добролюбова Музейного объединения «Музей Москвы» пройдет просветительская лекция о денежных средствах и ценных бумагах военных лет<text:bookmark-end text:name="в-библиотеке-имени-н.а.-добролюбова-музейного-объединения-музей-москвы-пройдет-просветительская-лекция-о-денежных-средствах-и-ценных-бумагах-военных-лет"/></text:h>
      <text:p text:style-name="First_20_paragraph">14.05.2025</text:p>
      <text:p text:style-name="Text_20_body">Фото: пресс-служба Центра финансовой грамотности города Москвы</text:p>
      <text:p text:style-name="Text_20_body"><text:line-break/></text:p>
      <text:p text:style-name="Text_20_body">17 мая 2025 г. в Библиотеке имени Н.А. Добролюбова Музейного объединения «Музей Москвы» для жителей Москвы состоится просветительская лекция «Память в знаках: платежные инструменты военных лет». Мероприятие станет частью ежегодной акции «Ночь в музее», которая проводится в Москве с 2008 года.</text:p>
      <text:p text:style-name="Text_20_body">Эксперт Центра финансовой грамотности города Москвы Ольга Андреева проведет просветительскую лекцию на тему «Память в знаках: платежные инструменты военных лет». Слушатели познакомятся с финансовыми инструментами, которые использовались в СССР в годы Великой Отечественной войны: денежными купюрами, монетами и облигациями военных займов, а также узнают, как работала карточная система распределения продовольствия и как обычные граждане помогали фронту. </text:p>
      <text:p text:style-name="Text_20_body">Место и время проведения: 17 мая в 18:00 в ГБУК г. Москвы Музейное объединение «Музей Москвы», Библиотека имени Н.А. Добролюбова по адресу: Смоленская площадь, д. 13/21. </text:p>
      <text:p text:style-name="Text_20_body">Вход свободный по предварительной регистрации: <text:a xlink:type="simple" xlink:href="https://moscow-finance.timepad.ru/event/3360880/" office:name=""><text:span text:style-name="Definition">https://moscow-finance.timepad.ru/event/3360880/</text:span></text:a>.</text:p>
      <text:p text:style-name="Text_20_body"><text:line-break/></text:p>
      <text:p text:style-name="Text_20_body">«Ночь в музее» — ежегодная акция, которая проводится с 2008 года и объединяет городские, федеральные, частные и ведомственные музеи и галереи. В 2025 году акция пройдет в ночь с 17 на 18 мая и будет посвящена теме «Герои» в связи с 80-летним юбилеем Великой Победы.</text:p>
      <text:p text:style-name="Text_20_body"> Еще больше новостей о финансовой грамотности в столице – на портале «Открытый бюджет города Москвы» (https://budget.mos.ru) и в телеграм-канале <text:a xlink:type="simple" xlink:href="https://t.me/budgetmos" office:name=""><text:span text:style-name="Definition">https://t.me/budgetmos</text:span></text:a>. </text:p>
      <text:p text:style-name="Text_20_body">Центр финансовой грамотности города Москвы является структурным подразделением Государственного казенного учреждения города Москвы «Финансовое агентство города Москвы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news/detail/12967331.html" office:name=""><text:span text:style-name="Definition">http://hamovniki.mos.ru/presscenter/news/detail/1296733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4T19:01:41Z</meta:creation-date>
    <dc:date>2025-05-14T19:01:41Z</dc:date>
  </office:meta>
</office:document-meta>
</file>