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нее-половины-депутатов-мосгордумы-шестого-созыва-будут-работать-на-профессиональной-основе"/>Менее половины депутатов Мосгордумы шестого созыва будут работать на профессиональной основе<text:bookmark-end text:name="менее-половины-депутатов-мосгордумы-шестого-созыва-будут-работать-на-профессиональной-основе"/></text:h>
      <text:p text:style-name="First_20_paragraph">23.09.2014</text:p>
      <text:p text:style-name="Text_20_body">В Мосгордуме шестого созыва только 18 депутатов из 45 будут работать на профессиональной основе, сообщил Агентству «Москва» источник в столичном парламенте.</text:p>
      <text:p text:style-name="Text_20_body">«Согласно проекту постановления, будет 15 комиссий, главы которых будут работать на профессиональной основе. Также будет два заместителя председателя думы и спикер, которые будут работать на профессиональной основе», - сказал собеседник агентства.</text:p>
      <text:p text:style-name="Text_20_body">Выборы в Мосгордуму состоялись 14 сентября. Представители «Единой России» получили большинство в Мосгордуме - 28 из 45 мандатов. Также в столичный парламент прошли 10 самовыдвиженцев, пять кандидатов от КПРФ, один - от ЛДПР, один - от партии «Родина». Явка на выборы составила 21,04%. Мэр Москвы Сергей Собянин назначил первое заседание Мосгордумы шестого созыва на 24 сентября.</text:p>
      <text:p text:style-name="Text_20_body"><text:line-break/></text:p>
      <text:p text:style-name="Text_20_body">Адрес страницы: <text:a xlink:type="simple" xlink:href="http://hamovniki.mos.ru/presscenter/news/detail/1301018.html" office:name=""><text:span text:style-name="Definition">http://hamovniki.mos.ru/presscenter/news/detail/130101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5:53:01Z</meta:creation-date>
    <dc:date>2023-06-07T15:53:01Z</dc:date>
  </office:meta>
</office:document-meta>
</file>