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ым-спикером-мгд-избран-алексей-шапошников"/>Новым спикером МГД избран Алексей Шапошников<text:bookmark-end text:name="новым-спикером-мгд-избран-алексей-шапошников"/></text:h>
      <text:p text:style-name="First_20_paragraph">24.09.2014</text:p>
      <text:p text:style-name="Text_20_body">24 сентября в Московской городской думе был избран новый спикер, им стал Алексей Шапошников, за чью кандидатуру проголосовало 43 депутата, против - высказался лишь один.</text:p>
      <text:p text:style-name="Text_20_body">Кандидатура Шапошникова была выдвинута московским отделением партии "Единая Россия", представители которой составляют большинство в новом составе Московской городской думы. На посту председателя МГД Алексей Шапошников сменил Владимира Платонова, который бессменно занимал эту должность с июля 1994 года.</text:p>
      <text:p text:style-name="Text_20_body">В обязанности спикера Мосгордумы входит: подготовка и проведение заседаний, созыв внеочередных заседаний, подпись постановлений, заявлений, обращений Думы. Также председатель вносит на рассмотрение МГД кандидатуры на должность члена Совета Федерации – представителя от Московской городской Думы. Депутаты Московской городской думы шестого созыва, избранные москвичами 14 сентября, в понедельник, 22 сентября, принесли присягу.</text:p>
      <text:p text:style-name="Text_20_body">Сергей Собянин поздравил депутатов и пожелал им успехов. "Город получил профессиональную думу, которая будет отвечать его чаяниям и надеждам. Вы прошли сложную и интересную избирательную кампанию, взяли ответственности за жизнь и судьбу ваших избирателей, нашего города", - сказал мэр Москвы. Он попросил депутатов в своей работе учитывать мнение не только тех людей, кто их поддерживал, но и тех, кто поддерживал их оппонентов. По словам Собянина, то, что будет заложено в эти пять лет, определит судьбу города.</text:p>
      <text:p text:style-name="Text_20_body">Председатель Московской городской избирательной комиссии Валентин Горбунов отметил, что состав Мосгордумы обновился на 60%, более 20% депутатов являются независимыми. Он поздравил депутатов с победой и вручил им удостоверения. Выборы в Мосгордуму прошли 14 сентября. В столице работали 3592 участка. Проголосовать можно было только по месту жительства. При себе необходимо было иметь паспорт. Сделать свой выбор мог любой гражданин старше 18 лет и имеющий регистрацию в столице. В Мосгордуму на пять лет избраны 45 кандидатов – по одному от каждого избирательного округа. Всего за место в столичном парламенте боролись 258 человек. Это самовыдвиженцы и кандидаты от 10 различных партий. Официальные итоги выборов были опубликованы 18 сентября. В состав Мосгордумы VI созыва вошли 28 кандидатов от партии "Единая Россия", 10 самовыдвиженцев, 5 депутатов от КПРФ, а также по одному от "Родины" и ЛДПР.</text:p>
      <text:p text:style-name="Text_20_body"><text:line-break/></text:p>
      <text:p text:style-name="Text_20_body">Адрес страницы: <text:a xlink:type="simple" xlink:href="http://hamovniki.mos.ru/presscenter/news/detail/1303994.html" office:name=""><text:span text:style-name="Definition">http://hamovniki.mos.ru/presscenter/news/detail/130399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7T00:30:46Z</meta:creation-date>
    <dc:date>2025-01-17T00:30:46Z</dc:date>
  </office:meta>
</office:document-meta>
</file>