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ям-района-рассказали-о-ходе-работ-по-благоустройству-плющихи"/>Жителям района рассказали о ходе работ по благоустройству Плющихи<text:bookmark-end text:name="жителям-района-рассказали-о-ходе-работ-по-благоустройству-плющихи"/></text:h>
      <text:p text:style-name="First_20_paragraph">23.06.2025</text:p>
      <text:p text:style-name="Text_20_body">23.06.2025</text:p>
      <text:p text:style-name="Text_20_body">О процессе благоустройства Плющихи рассказали жителям района. Фото: страница управы района Хамовники в социальных сетях</text:p>
      <text:p text:style-name="Text_20_body"><text:line-break/></text:p>
      <text:p text:style-name="Text_20_body">На данный момент во дворах от Смоленского бульвара до Ростовской набережной идут работы в рамках комплексного благоустройства, о том как проходит реализация проекта рассказали жителям района Хамовники 20 июня.</text:p>
      <text:p text:style-name="Text_20_body"><text:line-break/></text:p>
      <text:p text:style-name="Text_20_body">В рамках проекта ремонтных работ предусмотрено оборудование современных спортивных площадок с тренажерами, создание детских игровых зон с каруселями и канатными комплексами, а также монтаж теннисных столов для активного отдыха, замена асфальта и бордюров. Кроме того, установят лавочки, цветочные вазоны и новые урны.</text:p>
      <text:p text:style-name="Text_20_body">Все изменения согласованы с учетом потребностей и предложений жителей района Хамовники — это гарантирует что обновленные пространства будут максимально востребованы и полезны для горожан.</text:p>
      <text:p text:style-name="Text_20_body">Согласно предварительному плану по благоустройству все необходимые работы завершат в начале сентября этого года, проинформировали на официальной <text:a xlink:type="simple" xlink:href="https://vk.com/wall-215502058_1665?w=wall-215502058_1665" office:name=""><text:span text:style-name="Definition">странице</text:span></text:a> управы района Хамовники в социальных сетях.</text:p>
      <text:p text:style-name="Text_20_body"><text:line-break/></text:p>
      <text:p text:style-name="Text_20_body">Адрес страницы: <text:a xlink:type="simple" xlink:href="http://hamovniki.mos.ru/presscenter/news/detail/13051920.html" office:name=""><text:span text:style-name="Definition">http://hamovniki.mos.ru/presscenter/news/detail/1305192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3T12:18:42Z</meta:creation-date>
    <dc:date>2025-06-23T12:18:42Z</dc:date>
  </office:meta>
</office:document-meta>
</file>