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2025-года-на-территории-парка-искусств-музеон-состоится-костюмированный-сап-заплыв-на-москве-реке."/>13 июля 2025 года на территории парка искусств «Музеон» состоится костюмированный сап-заплыв на Москве-реке.<text:bookmark-end text:name="июля-2025-года-на-территории-парка-искусств-музеон-состоится-костюмированный-сап-заплыв-на-москве-реке."/></text:h>
      <text:p text:style-name="First_20_paragraph">11.07.2025</text:p>
      <text:p text:style-name="Text_20_body">Мероприятие будет состоять из развлекательной программы на набережной Москвы-реки и самого заплыва на Водоотводном канале.</text:p>
      <text:p text:style-name="Text_20_body"><text:line-break/></text:p>
      <text:p text:style-name="Text_20_body">Адрес страницы: <text:a xlink:type="simple" xlink:href="http://hamovniki.mos.ru/presscenter/news/detail/13098321.html" office:name=""><text:span text:style-name="Definition">http://hamovniki.mos.ru/presscenter/news/detail/130983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8T01:15:33Z</meta:creation-date>
    <dc:date>2025-07-18T01:15:33Z</dc:date>
  </office:meta>
</office:document-meta>
</file>