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садовом-обновили-60-процентов-асфальта"/>На садовом обновили 60 процентов асфальта<text:bookmark-end text:name="на-садовом-обновили-60-процентов-асфальта"/></text:h>
      <text:p text:style-name="First_20_paragraph">28.07.2025</text:p>
      <text:p text:style-name="Text_20_body">28.07.2025</text:p>
      <text:p text:style-name="Text_20_body">На садовом обновили 60 процентов асфальта. Фото: пресс-служба Комплекса городского хозяйства Москвы</text:p>
      <text:p text:style-name="Text_20_body"><text:line-break/></text:p>
      <text:p text:style-name="Text_20_body">Свыше 60 процентов асфальта восстановили на Садовом кольце, об этом сообщил заместитель мэра Москвы в Правительстве Москвы по вопросам жилищно-коммунального хозяйства и благоустройства Петр Бирюков.</text:p>
      <text:p text:style-name="Text_20_body"><text:line-break/></text:p>
      <text:p text:style-name="Text_20_body">— Ежегодно в рамках подготовки к осенне-зимнему периоду проводим мероприятия по обновлению асфальтобетонного покрытия. В этом году запланированы масштабные работы на Садовом кольце, там отремонтируем 28 участков общей площадью почти 500 тысяч квадратных метров, — привели слова Петра Бирюкова на <text:a xlink:type="simple" xlink:href="https://www.mos.ru/news/item/157369073/" office:name=""><text:span text:style-name="Definition">сайте</text:span></text:a> мэра Москвы.</text:p>
      <text:p text:style-name="Text_20_body">Специалисты Комплекса городского хозяйства завершили работы на 10 объектах, таких как улицы Садовая-Каретная и Садовая-Спасская, а также Кудринская площадь, Новинский бульвар и Таганский и Добрынинский тоннели.</text:p>
      <text:p text:style-name="Text_20_body">Одной из причин обновления является колейность, которая появляется из-за интенсивного потока машин.</text:p>
      <text:p text:style-name="Text_20_body">Работы на Садовом кольце проходят в несколько этапов. Первым шагом специалисты фрезеруют покрытие, затем проводят ремонт смотровых колодцев и дождеприемных решеток, а финальным этапом становится укладка нового асфальта и нанесение разметки.</text:p>
      <text:p text:style-name="Text_20_body"><text:line-break/></text:p>
      <text:p text:style-name="Text_20_body">Адрес страницы: <text:a xlink:type="simple" xlink:href="http://hamovniki.mos.ru/presscenter/news/detail/13126959.html" office:name=""><text:span text:style-name="Definition">http://hamovniki.mos.ru/presscenter/news/detail/1312695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8T13:39:06Z</meta:creation-date>
    <dc:date>2025-07-28T13:39:06Z</dc:date>
  </office:meta>
</office:document-meta>
</file>