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здравления-ко-дню-строителя-оборудуют-на-лужнецкой-набережной"/>Поздравления ко Дню строителя оборудуют на Лужнецкой набережной<text:bookmark-end text:name="поздравления-ко-дню-строителя-оборудуют-на-лужнецкой-набережной"/></text:h>
      <text:p text:style-name="First_20_paragraph">29.07.2025</text:p>
      <text:p text:style-name="Text_20_body">29.07.2025</text:p>
      <text:p text:style-name="Text_20_body">Поздравления ко Дню строителя оборудуют на Лужнецкой набережной. Фото: сайт мэра Москвы</text:p>
      <text:p text:style-name="Text_20_body"><text:line-break/></text:p>
      <text:p text:style-name="Text_20_body">В районе Хамовники появятся поздравления в преддверии Дня строительства, об этом сообщил Руководитель Департамента градостроительной политики города Москвы Владислав Овчинский. Всего украсят свыше 90 башенных кранов в столице.</text:p>
      <text:p text:style-name="Text_20_body"><text:line-break/></text:p>
      <text:p text:style-name="Text_20_body">Увидеть яркие баннеры с изображениями флага России и герба Москвы можно будет на строительных площадках жилого комплекса на Лужнецкой набережной.</text:p>
      <text:p text:style-name="Text_20_body">— С помощью этого проекта мы хотим показать, что строительная отрасль — это фундамент развития Москвы. Каждый кран с праздничным оформлением символизирует труд тысяч специалистов, которые ежедневно работают над тем, чтобы столица становилась комфортнее и современнее, — процитировали Владимира Овчинского на <text:a xlink:type="simple" xlink:href="https://www.mos.ru/news/item/157337073/" office:name=""><text:span text:style-name="Definition">сайте</text:span></text:a> мэра Москвы.</text:p>
      <text:p text:style-name="Text_20_body">По словам руководителя Департамента градостроительной политики, в акции примут участие 25 девелоперов, а поздравления появятся на более чем 70 площадках и свыше 90 башенных кранов.</text:p>
      <text:p text:style-name="Text_20_body"><text:line-break/></text:p>
      <text:p text:style-name="Text_20_body">Адрес страницы: <text:a xlink:type="simple" xlink:href="http://hamovniki.mos.ru/presscenter/news/detail/13129268.html" office:name=""><text:span text:style-name="Definition">http://hamovniki.mos.ru/presscenter/news/detail/1312926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9T12:17:31Z</meta:creation-date>
    <dc:date>2025-07-29T12:17:31Z</dc:date>
  </office:meta>
</office:document-meta>
</file>