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асады-жк-в-районе-оформят-натуральным-камнем"/>Фасады ЖК в районе оформят натуральным камнем<text:bookmark-end text:name="фасады-жк-в-районе-оформят-натуральным-камнем"/></text:h>
      <text:p text:style-name="First_20_paragraph">30.07.2025</text:p>
      <text:p text:style-name="Text_20_body">30.07.2025</text:p>
      <text:p text:style-name="Text_20_body">Фасады ЖК в районе оформят натуральным камнем. Фото: Анна Быкова, «Вечерняя Москва»</text:p>
      <text:p text:style-name="Text_20_body"><text:line-break/></text:p>
      <text:p text:style-name="Text_20_body">Лицевые части жилого комплекса в районе Хамовники, состоящим из двух девятиэтажных секций общей площадью 23,5 тысячи квадратных метра и объединенным в единый ансамбль, облицуют натуральным камнем, об этом сообщили сотрудники пресс-службы Комитета по архитектуре и градостроительству Москвы со ссылкой на главного архитектора города Сергея Кузнецова.</text:p>
      <text:p text:style-name="Text_20_body"><text:line-break/></text:p>
      <text:p text:style-name="Text_20_body">— Современный облик комплекса подчеркивается панорамным витражным остеклением из архитектурного многофункционального стекла, эркерами с французскими балконами с декоративной отделкой под бронзу, — процитировали в сообщении Сергея Кузнецова.</text:p>
      <text:p text:style-name="Text_20_body">По его словам, выразительности фасадной композиции добавляет гранит и известняк с металлическими фрагментами. «Разрыв» между зданиями создаст дополнительную визуальную ось на церковь.</text:p>
      <text:p text:style-name="Text_20_body">На <text:a xlink:type="simple" xlink:href="https://www.mskagency.ru/materials/3496113" office:name=""><text:span text:style-name="Definition">сайте</text:span></text:a> Агентства городских новостей «Москва» проинформировали, что архитектурная концепция предусматривает бережную интеграцию здания в сложившуюся застройку района с акцентом на исторический контекст, близость реки и особенности рельефа.</text:p>
      <text:p text:style-name="Text_20_body">Проект будет реализован по адресу: 2-й Вражский переулок, владение 8, строение 2.</text:p>
      <text:p text:style-name="Text_20_body"><text:line-break/></text:p>
      <text:p text:style-name="Text_20_body">Адрес страницы: <text:a xlink:type="simple" xlink:href="http://hamovniki.mos.ru/presscenter/news/detail/13131389.html" office:name=""><text:span text:style-name="Definition">http://hamovniki.mos.ru/presscenter/news/detail/1313138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30T12:04:18Z</meta:creation-date>
    <dc:date>2025-07-30T12:04:18Z</dc:date>
  </office:meta>
</office:document-meta>
</file>