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ы-мосгордумы-выступают-против-введения-в-россии-налога-для-избирателей"/>Депутаты Мосгордумы выступают против введения в России налога для избирателей<text:bookmark-end text:name="депутаты-мосгордумы-выступают-против-введения-в-россии-налога-для-избирателей"/></text:h>
      <text:p text:style-name="First_20_paragraph">14.11.2014</text:p>
      <text:p text:style-name="Text_20_body">Депутаты Мосгордумы выступают против введения в России налога для избирателей в целях повышения явки избирателей, сообщила Агентству «Москва» глава комиссии столичного парламента по государственному строительству и местному самоуправлению Татьяна Портнова.</text:p>
      <text:p text:style-name="Text_20_body">«Я считаю, что это (специальный налог - прим. Агентства «Москва») нецелесообразно вводить. Выборы - это демократическая система государства. Здесь более целесообразно государству участвовать в выборах и оплачивать эти выборы, точно также участвуют партии своими средствами. Государство организует выборы. У человека есть право ходить или не ходить на них. А облагать избирателей специальным налогом - это нарушение Конституции, потому что кто-то участвует в выборах, кто-то принципиально в них не участвует, у людей разная позиция. Это неправильный подход к выборам, к организации выборов. Да, это дорогое мероприятие, но демократическое государство обязано обеспечивать организацию этих выборов», - сказала Т.Портнова.</text:p>
      <text:p text:style-name="Text_20_body">Ранее сообщалось, что председатель Мособлизбиркома Ирек Вильданов предложил ввести налог на проведение выборов в РФ в размере 10-15 тыс. руб., чтобы повысить явку избирателей. Однако тогда И.Вильданов подчеркнул, что эта сумма является налогом, а не штрафом. Позже СМИ со ссылкой на пресс-службу комиссии сообщили об идее председателя Мособлизбиркома ввести штрафы за непосещение выборов.</text:p>
      <text:p text:style-name="Text_20_body"><text:line-break/></text:p>
      <text:p text:style-name="Text_20_body">Адрес страницы: <text:a xlink:type="simple" xlink:href="http://hamovniki.mos.ru/presscenter/news/detail/1406037.html" office:name=""><text:span text:style-name="Definition">http://hamovniki.mos.ru/presscenter/news/detail/140603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5T19:14:09Z</meta:creation-date>
    <dc:date>2023-09-25T19:14:09Z</dc:date>
  </office:meta>
</office:document-meta>
</file>