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лагоустройство-района-хамовники-за-счет-средств-полученных-от-платных-парковок-в-2015-году"/>Благоустройство района Хамовники за счет средств, полученных от платных парковок в 2015 году<text:bookmark-end text:name="благоустройство-района-хамовники-за-счет-средств-полученных-от-платных-парковок-в-2015-году"/></text:h>
      <text:p text:style-name="First_20_paragraph">14.04.2016</text:p>
      <text:p text:style-name="Text_20_body"><text:line-break/></text:p>
      <text:p text:style-name="Text_20_body"><text:line-break/></text:p>
      <text:p text:style-name="Text_20_body"> <text:line-break/></text:p>
      <text:p text:style-name="Text_20_body"><text:line-break/></text:p>
      <text:p text:style-name="Text_20_body"> <text:line-break/></text:p>
      <text:p text:style-name="Text_20_body"><text:line-break/></text:p>
      <text:p text:style-name="Text_20_body">Адрес страницы: <text:a xlink:type="simple" xlink:href="http://hamovniki.mos.ru/presscenter/news/detail/2784141.html" office:name=""><text:span text:style-name="Definition">http://hamovniki.mos.ru/presscenter/news/detail/2784141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8T21:48:09Z</meta:creation-date>
    <dc:date>2023-05-28T21:48:09Z</dc:date>
  </office:meta>
</office:document-meta>
</file>