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полностью-готова-к-проведению-выборов-в-государственную-думу"/>Москва полностью готова к проведению выборов в Государственную Думу<text:bookmark-end text:name="москва-полностью-готова-к-проведению-выборов-в-государственную-думу"/></text:h>
      <text:p text:style-name="First_20_paragraph">16.09.2016</text:p>
      <text:p text:style-name="Text_20_body"><text:line-break/></text:p>
      <text:p text:style-name="Text_20_body">Власти Москвы подготовили все, чтобы сделать предстоящие выборы максимально прозрачными.</text:p>
      <text:p text:style-name="Text_20_body">Столичные органы исполнительной власти подготовились к проведению выборов в Государственную Думу VII созыва, которые пройдут 18 сентября, как технически, так и организационно. Такое заявление сделала заместитель Сергея Собянина по оперативным вопросам Анастасия Ракова.</text:p>
      <text:p text:style-name="Text_20_body">Как сообщила заместитель мэра Москвы Сергея Собянина, в ходе подготовки было уделено большое внимание аспектам, которые способны сделать выборы прозрачными и открытыми. В частности, были установлены видеокамеры на избирательных участках.</text:p>
      <text:p text:style-name="Text_20_body">- В Москве создана система видеонаблюдения, которая включает размещение на 3416 участках 6832 камер, - уточнила Анастасия Ракова.</text:p>
      <text:p text:style-name="Text_20_body">Заместитель главы Правительства Москвы по оперативным вопросам также добавила, что все камеры будут работать беспрерывно как днем во время процесса голосования, так и ночью, когда будет происходить процесс подсчета голосов. Каждый желающий имеет возможность зайти на сайт, на котором будет транслироваться в реальном времени происходящее на том или ином избирательном участке.</text:p>
      <text:p text:style-name="Text_20_body">По словам Анастасии Раковой, система видеонаблюдения предполагает наличие трех штабов наблюдателей, которые также в режиме реального времени и перманентно имеют возможность производить контроль не только над самим ходом выборов депутатов Государственной Думы, но также и период подсчета результатов голосования. Собственный независимый штаб видеонаблюдения был создан Общественной палатой.</text:p>
      <text:p text:style-name="Text_20_body">Камеры, оборудованные на участках, размещены специально таким образом, чтобы можно было без помех производить процесс наблюдения за происходящем на выборах. Помимо этого, было сформированы 70 специальных бригад, которые, в случае возникновения сбоев или неполадок, связанных с технической частью, будут в оперативном порядке заниматься устранением выявленных проблем этой сферы.</text:p>
      <text:p text:style-name="Text_20_body">Заместитель мэра Москвы Анастасия Ракова также добавила, что службы городского хозяйства в свою очередь помогли обеспечить решение всех вопросов, которые связаны с возможностью подхода к каждому избирательному участку.</text:p>
      <text:p text:style-name="Text_20_body">Сергей Собянин призвал всех граждан исполнить свой гражданский долг и проголосовать на выборах.</text:p>
      <text:p text:style-name="Text_20_body"><text:line-break/></text:p>
      <text:p text:style-name="Text_20_body">Адрес страницы: <text:a xlink:type="simple" xlink:href="http://hamovniki.mos.ru/presscenter/news/detail/3759944.html" office:name=""><text:span text:style-name="Definition">http://hamovniki.mos.ru/presscenter/news/detail/375994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19:43:44Z</meta:creation-date>
    <dc:date>2023-06-08T19:43:44Z</dc:date>
  </office:meta>
</office:document-meta>
</file>