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-николай-гончар-встретится-с-жителями-хамовников"/>Депутат Николай Гончар встретится с жителями Хамовников<text:bookmark-end text:name="депутат-николай-гончар-встретится-с-жителями-хамовников"/></text:h>
      <text:p text:style-name="First_20_paragraph">03.11.2016</text:p>
      <text:p text:style-name="Text_20_body">В Хамовниках 12 ноября пройдет встреча депутата Государственной Думы Николая Гончара с жителями района.</text:p>
      <text:p text:style-name="Text_20_body">В ноябре Николай Гончар планирует встретиться с населением Москвы разных районов. В Центральном административном округе столицы москвичи следующих районов смогут пообщаться с депутатом: Замоскворечье, Хамовники и Красносельский.</text:p>
      <text:p text:style-name="Text_20_body">В Хамовниках встреча пройдет в стенах детской музыкальной школы имени Бетховена. Николай Гончар ответит на вопросы москвичей, а также обсудит актуальные вопросы и проблемы жизни района с участниками встречи. Встреча начнется в 12:00 и завершится в 14:00.</text:p>
      <text:p text:style-name="Text_20_body">Детская музыкальная школа имени Бетховена находится по адресу: Большой Могильцевский переулок, дом 4-6.</text:p>
      <text:p text:style-name="Text_20_body"><text:line-break/></text:p>
      <text:p text:style-name="Text_20_body">Адрес страницы: <text:a xlink:type="simple" xlink:href="http://hamovniki.mos.ru/presscenter/news/detail/4113265.html" office:name=""><text:span text:style-name="Definition">http://hamovniki.mos.ru/presscenter/news/detail/411326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1:04Z</meta:creation-date>
    <dc:date>2023-07-25T23:11:04Z</dc:date>
  </office:meta>
</office:document-meta>
</file>