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график-загруженности-опубликовали-центры-госуслуг-мои-документы"/>Новый график загруженности опубликовали центры госуслуг «Мои документы»<text:bookmark-end text:name="новый-график-загруженности-опубликовали-центры-госуслуг-мои-документы"/></text:h>
      <text:p text:style-name="First_20_paragraph">11.10.2017</text:p>
      <text:p text:style-name="Text_20_body">Центры государственных услуг «Мои документы» обновили информацию о самых загруженных часах. Новый график опубликовали 10 октября на <text:a xlink:type="simple" xlink:href="https://www.mos.ru/news/item/30714073/" office:name=""><text:span text:style-name="Definition">официальном портале</text:span></text:a> мэра и Правительства Москвы.</text:p>
      <text:p text:style-name="Text_20_body"><text:line-break/></text:p>
      <text:p text:style-name="Text_20_body">По словам специалистов, наибольшая загруженность приходится на вторник. Меньше всего горожане обращаются за услугами в выходные дни.</text:p>
      <text:p text:style-name="Text_20_body"><text:line-break/></text:p>
      <text:p text:style-name="Text_20_body">Наиболее удобным временем для посещения назван утренний период с 8:00 до 11:00 и послеобеденный – с  14:00 до 20:00.</text:p>
      <text:p text:style-name="Text_20_body">Напомним, что подробный график размещен на информационных стендах в центрах «Мои документы» и на официальном сайт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news/detail/6912216.html" office:name=""><text:span text:style-name="Definition">http://hamovniki.mos.ru/presscenter/news/detail/691221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6T01:50:05Z</meta:creation-date>
    <dc:date>2023-11-06T01:50:05Z</dc:date>
  </office:meta>
</office:document-meta>
</file>