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бота-центров-мои-документы-прекратиться-на-один-день-праздника"/>Работа центров «Мои документы» прекратиться на один день праздника<text:bookmark-end text:name="работа-центров-мои-документы-прекратиться-на-один-день-праздника"/></text:h>
      <text:p text:style-name="First_20_paragraph">02.11.2017</text:p>
      <text:p text:style-name="Text_20_body"/>
      <text:p text:style-name="Text_20_body">Сотрудники Многофункциональных центров государственных услуг «Мои документы» не будут обслуживать горожан в День народного единства 4 ноября.</text:p>
      <text:p text:style-name="Text_20_body"><text:line-break/></text:p>
      <text:p text:style-name="Text_20_body">Об этом агентство городских новостей «<text:a xlink:type="simple" xlink:href="http://www.mskagency.ru/materials/2720164" office:name=""><text:span text:style-name="Definition">Москва</text:span></text:a>» передает со ссылкой на пресс-службу центров госуслуг, где добавлено, что выходной день будет только один в период праздника, а 3, 5 и 6 ноября офисы «Мои документы» проработают по обычному графику во всех районах города.</text:p>
      <text:p text:style-name="Text_20_body"><text:line-break/></text:p>
      <text:p text:style-name="Text_20_body">Центр государственных услуг «Мои документы» в районе Хамовники находятся по адресу: Смоленский бульвар, дом 24, строение 1.</text:p>
      <text:p text:style-name="Text_20_body"><text:line-break/></text:p>
      <text:p text:style-name="Text_20_body">Адрес страницы: <text:a xlink:type="simple" xlink:href="http://hamovniki.mos.ru/presscenter/news/detail/6954289.html" office:name=""><text:span text:style-name="Definition">http://hamovniki.mos.ru/presscenter/news/detail/695428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7T13:51:40Z</meta:creation-date>
    <dc:date>2025-02-17T13:51:40Z</dc:date>
  </office:meta>
</office:document-meta>
</file>