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решение-на-парковку-оформили-в-октябре-более-24-тысяч-горожан"/>Разрешение на парковку оформили в октябре более 24 тысяч горожан<text:bookmark-end text:name="разрешение-на-парковку-оформили-в-октябре-более-24-тысяч-горожан"/></text:h>
      <text:p text:style-name="First_20_paragraph">07.11.2017</text:p>
      <text:p text:style-name="Text_20_body"/>
      <text:p text:style-name="Text_20_body">Многофункциональные центры государственных услуг «Мои документы» обслужили свыше 24 тысяч москвичей, обратившихся по вопросу оформления разрешения на парковку. Офис в районе Хамовники числится в тройке лидеров по количеству обращений.</text:p>
      <text:p text:style-name="Text_20_body"><text:line-break/></text:p>
      <text:p text:style-name="Text_20_body">Речь идет о данных по 118 центрам, уточняет агентство «<text:a xlink:type="simple" xlink:href="http://www.mskagency.ru/materials/2720284" office:name=""><text:span text:style-name="Definition">Москва</text:span></text:a>» со ссылкой на пресс-службу «Администратора Московского парковочного пространства». В офис «Мои документы» района Хамовники обратились в минувшем месяце за оформлением парковочного разрешения 650 человек. Лидером по количеству обращений стал центр в Пресненском районе.</text:p>
      <text:p text:style-name="Text_20_body"><text:line-break/></text:p>
      <text:p text:style-name="Text_20_body">Центр государственных услуг в районе Хамовники находится в доме 24, строение 1 по Смоленскому бульвару.</text:p>
      <text:p text:style-name="Text_20_body"><text:line-break/></text:p>
      <text:p text:style-name="Text_20_body">Адрес страницы: <text:a xlink:type="simple" xlink:href="http://hamovniki.mos.ru/presscenter/news/detail/6959391.html" office:name=""><text:span text:style-name="Definition">http://hamovniki.mos.ru/presscenter/news/detail/695939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7:45:53Z</meta:creation-date>
    <dc:date>2023-05-13T17:45:53Z</dc:date>
  </office:meta>
</office:document-meta>
</file>