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дительские-удостоверения-начали-оформлять-в-центре-госуслуг-района"/>Водительские удостоверения начали оформлять в центре госуслуг района<text:bookmark-end text:name="водительские-удостоверения-начали-оформлять-в-центре-госуслуг-района"/></text:h>
      <text:p text:style-name="First_20_paragraph">07.12.2017</text:p>
      <text:p text:style-name="Text_20_body"> </text:p>
      <text:p text:style-name="Text_20_body">Центр «Мои документы» района Хамовники начал предоставлять услугу оформления водительских удостоверений. Об этом в пресс-службе организации рассказали 5 декабря.</text:p>
      <text:p text:style-name="Text_20_body"><text:line-break/></text:p>
      <text:p text:style-name="Text_20_body">Пилотный проект по оформлению указанной услуги впервые появился в столичных многофункциональных центрах в декабре прошлого года. К настоящему моменту водительские удостоверения оформляют уже в 53 центрах государственных услуг, уточняется на <text:a xlink:type="simple" xlink:href="https://icmos.ru/news/54332-oformit-voditelskoe-udostoverenie-teper-mozhno-v-53-stolichnykh-tsentrakh-gosuslug/" office:name=""><text:span text:style-name="Definition">сайте</text:span></text:a> Информационного Центра Правительства Москвы.</text:p>
      <text:p text:style-name="Text_20_body"><text:line-break/></text:p>
      <text:p text:style-name="Text_20_body">Офис «Мои документы» в районе Хамовники расположен по адресу: Смоленский бульвар, дом 24, строение 1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news/detail/7023575.html" office:name=""><text:span text:style-name="Definition">http://hamovniki.mos.ru/presscenter/news/detail/702357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6T02:15:35Z</meta:creation-date>
    <dc:date>2024-06-06T02:15:35Z</dc:date>
  </office:meta>
</office:document-meta>
</file>