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ентре-столицы-задержан-подозреваемый-в-вымогательстве"/>В центре столицы задержан подозреваемый в вымогательстве<text:bookmark-end text:name="в-центре-столицы-задержан-подозреваемый-в-вымогательстве"/></text:h>
      <text:p text:style-name="First_20_paragraph">14.08.2018</text:p>
      <text:p text:style-name="Text_20_body"><text:span text:style-name="T1">Сотрудники уголовного розыска УВД по ЦАО задержали подозреваемого в вымогательстве более 1 млн рублей .</text:span></text:p>
      <text:p text:style-name="Text_20_body">В отдел полиции поступило сообщение от 43-летнего коммерческого директора столичной фирмы. С его слов, группа рабочих осуществила по его заказу работы по облицовке зданий. Однако, по мнению заявителя, предъявленная рабочими сумма была явно завышена по сравнению с той, о которой договаривались изначально. Бригадир вместе с неустановленными лицами из числа рабочих под угрозой применения насилия потребовали от него денежные средства на 1,7 млн рублей или подписания договора на указанную сумму.</text:p>
      <text:p text:style-name="Text_20_body">В результате оперативно-разыскных мероприятий сотрудники полиции при передаче денежных средств задержали подозреваемого. Им оказался 43-летний приезжий, бригадир строительной группы.</text:p>
      <text:p text:style-name="Text_20_body">По данному факту следственным отделом ОМВД по Басманному району возбуждено уголовное дело по признакам преступления, предусмотренного ст. 163 УК РФ «Вымогательство». В отношении подозреваемого избрана мера пресечения в виде заключение под стражу.</text:p>
      <text:p text:style-name="Text_20_body"><text:line-break/></text:p>
      <text:p text:style-name="Text_20_body">Адрес страницы: <text:a xlink:type="simple" xlink:href="http://hamovniki.mos.ru/presscenter/news/detail/7508066.html" office:name=""><text:span text:style-name="Definition">http://hamovniki.mos.ru/presscenter/news/detail/750806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4:54:14Z</meta:creation-date>
    <dc:date>2023-07-26T04:54:14Z</dc:date>
  </office:meta>
</office:document-meta>
</file>