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200-тысяч-заграничных-паспортов-выдали-сотрудники-центров-мои-документы"/>Более 200 тысяч заграничных паспортов выдали сотрудники центров «Мои документы»<text:bookmark-end text:name="более-200-тысяч-заграничных-паспортов-выдали-сотрудники-центров-мои-документы"/></text:h>
      <text:p text:style-name="First_20_paragraph">19.10.2018</text:p>
      <text:p text:style-name="Text_20_body"><text:line-break/></text:p>
      <text:p text:style-name="Text_20_body">Сотрудники центров государственных услуг «Мои документы» выдали жителям столицы более 200 тысяч заграничных паспортов. Об этом сообщили 18 октября.</text:p>
      <text:p text:style-name="Text_20_body"><text:line-break/></text:p>
      <text:p text:style-name="Text_20_body">Изготовление паспорта займет около месяца. Оформить его там можно с августа 2017 года.</text:p>
      <text:p text:style-name="Text_20_body"><text:line-break/></text:p>
      <text:p text:style-name="Text_20_body">— График работы и расположение наших офисов позволяют выбрать самое удобное для посещения время без ущерба для работы и других повседневных дел, — прокомментировала начальник Управления организации предоставления государственных услуг Татьяна Порецкова.</text:p>
      <text:p text:style-name="Text_20_body"><text:line-break/></text:p>
      <text:p text:style-name="Text_20_body">На официальном <text:a xlink:type="simple" xlink:href="https://www.mos.ru/news/item/46660073/" office:name=""><text:span text:style-name="Definition">сайте</text:span></text:a> мэра Москвы добавили, что центры «Мои документы» работают с 08:00 до 20:00.</text:p>
      <text:p text:style-name="Text_20_body"><text:line-break/></text:p>
      <text:p text:style-name="Text_20_body">Флагманские офисы открыты с 10:00 до 22:00. Здесь можно сделать копии документов, фотографии, оплатить пошлину, распечатать файлы с флешки, выпить кофе и даже перекусить.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presscenter/news/detail/7645136.html" office:name=""><text:span text:style-name="Definition">http://hamovniki.mos.ru/presscenter/news/detail/764513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01:55:01Z</meta:creation-date>
    <dc:date>2023-06-21T01:55:01Z</dc:date>
  </office:meta>
</office:document-meta>
</file>