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парковки-в-центре-столицы-будут-бесплатными-во-время-ноябрьских-праздников"/>Парковки в центре столицы будут бесплатными во время ноябрьских праздников<text:bookmark-end text:name="парковки-в-центре-столицы-будут-бесплатными-во-время-ноябрьских-праздников"/></text:h>
      <text:p text:style-name="First_20_paragraph">24.10.2018</text:p>
      <text:p text:style-name="Text_20_body">В центре столицы 4 и 5 ноября парковки будут работать бесплатно в связи с Днем народного единства.</text:p>
      <text:p text:style-name="Text_20_body">— Такие меры принимаются в любой другой официальный праздник, — прокомментировали в пресс-службе Администратора московского парковочного пространства.</text:p>
      <text:p text:style-name="Text_20_body">Представители ведомства попросили водителей соблюдать правила дорожного движения и не оставлять автомобили в неположенных местах.</text:p>
      <text:p text:style-name="Text_20_body">На официальном <text:a xlink:type="simple" xlink:href="https://www.mos.ru/news/item/46847073/" office:name=""><text:span text:style-name="Definition">сайте</text:span></text:a> мэра Москвы добавили, что День народного единства — это государственный праздник, который отмечают в столице с 2005 года.</text:p>
      <text:p text:style-name="Text_20_body"><text:line-break/></text:p>
      <text:p text:style-name="Text_20_body">Адрес страницы: <text:a xlink:type="simple" xlink:href="http://hamovniki.mos.ru/presscenter/news/detail/7654496.html" office:name=""><text:span text:style-name="Definition">http://hamovniki.mos.ru/presscenter/news/detail/7654496.html</text:span></text:a></text:p>
      <text:p text:style-name="Text_20_body"><text:a xlink:type="simple" xlink:href="http://hamovniki.mos.ru" office:name=""><text:span text:style-name="Definition">Управа района Хамовники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3-06-19T23:56:24Z</meta:creation-date>
    <dc:date>2023-06-19T23:56:24Z</dc:date>
  </office:meta>
</office:document-meta>
</file>