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отключения-воды-и-адреса-поликлиник-что-искали-горожане-на-портале-открытых-данных-в-2018-году"/>График отключения воды и адреса поликлиник: что искали горожане на портале открытых данных в 2018 году<text:bookmark-end text:name="график-отключения-воды-и-адреса-поликлиник-что-искали-горожане-на-портале-открытых-данных-в-2018-году"/></text:h>
      <text:p text:style-name="First_20_paragraph">16.01.2019</text:p>
      <text:p text:style-name="Text_20_body">Список самых популярных тем для поиска в ушедшем 2018 году на портале открытых данных Правительства Москвы опубликовали 16 января.</text:p>
      <text:p text:style-name="Text_20_body">По статистике чаще всего люди интересовались графиком отключения горячей воды и местонахождением ближайших поликлиник. Не обошли стороной жители и избирательные участки — их расположение тоже вошло в десятку самых популярных тем для поиска.</text:p>
      <text:p text:style-name="Text_20_body">Всего порталом открытых данных Правительства Москвы в прошлом году воспользовались почти два миллиона раз. Примерно такое же количество объектов городской инфраструктуры внесли в информационную базу ресурса с 2013 года.</text:p>
      <text:p text:style-name="Text_20_body">С подробной статистикой уже можно познакомиться на официальном <text:a xlink:type="simple" xlink:href="https://www.mos.ru/news/item/50024073/" office:name=""><text:span text:style-name="Definition">сайте</text:span></text:a> мэра Москвы.</text:p>
      <text:p text:style-name="Text_20_body"><text:line-break/></text:p>
      <text:p text:style-name="Text_20_body">Адрес страницы: <text:a xlink:type="simple" xlink:href="http://hamovniki.mos.ru/presscenter/news/detail/7822869.html" office:name=""><text:span text:style-name="Definition">http://hamovniki.mos.ru/presscenter/news/detail/78228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6T08:30:11Z</meta:creation-date>
    <dc:date>2023-11-26T08:30:11Z</dc:date>
  </office:meta>
</office:document-meta>
</file>