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ожане-смогут-оплачивать-коммунальные-услуги-с-помощью-qr-кода"/>Горожане смогут оплачивать коммунальные услуги с помощью QR-кода<text:bookmark-end text:name="горожане-смогут-оплачивать-коммунальные-услуги-с-помощью-qr-кода"/></text:h>
      <text:p text:style-name="First_20_paragraph">04.02.2019</text:p>
      <text:p text:style-name="Text_20_body">QR-код можно будет использовать для оплаты коммунальных услуг. Об этом рассказали 4 февраля.</text:p>
      <text:p text:style-name="Text_20_body">На единый платежный документ теперь станут наносить двухмерный штрихкод, который позволит платить за коммунальные услуги с помощью мобильных приложений банков.</text:p>
      <text:p text:style-name="Text_20_body">Благодаря нововведению жителям не нужно будет вводить данные вручную, пояснили на <text:a xlink:type="simple" xlink:href="https://www.mos.ru/news/item/50670073/%20%20%20" office:name=""><text:span text:style-name="Definition">сайте</text:span></text:a> мэра Москвы.</text:p>
      <text:p text:style-name="Text_20_body">Перед оплатой горожанам посоветовали перепроверить их.</text:p>
      <text:p text:style-name="Text_20_body">Отметим, что проект реализуют при участии сотрудников столичного Департамента информационных технологий.</text:p>
      <text:p text:style-name="Text_20_body"><text:line-break/></text:p>
      <text:p text:style-name="Text_20_body">Адрес страницы: <text:a xlink:type="simple" xlink:href="http://hamovniki.mos.ru/presscenter/news/detail/7862806.html" office:name=""><text:span text:style-name="Definition">http://hamovniki.mos.ru/presscenter/news/detail/786280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3T04:45:38Z</meta:creation-date>
    <dc:date>2023-11-13T04:45:38Z</dc:date>
  </office:meta>
</office:document-meta>
</file>