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ая-услуга-появилась-во-флагманских-офисах-мои-документы"/>Новая услуга появилась во флагманских офисах «Мои документы»<text:bookmark-end text:name="новая-услуга-появилась-во-флагманских-офисах-мои-документы"/></text:h>
      <text:p text:style-name="First_20_paragraph">06.02.2019</text:p>
      <text:p text:style-name="Text_20_body">Юридическим лицам стала доступна новая услуга во флагманских офисах «Мои документы». Об этом сообщили 6 февраля.</text:p>
      <text:p text:style-name="Text_20_body">Теперь они смогут получить данные из Единого государственного реестра недвижимости, пояснили на <text:a xlink:type="simple" xlink:href="https://www.mos.ru/news/item/50811073/%20%20" office:name=""><text:span text:style-name="Definition">сайте</text:span></text:a> мэра Москвы. Ранее услугу предоставляли только физическим лицам.</text:p>
      <text:p text:style-name="Text_20_body">Чтобы получить сведения, необходимо предварительно записаться на сайте мэра Москвы. Представитель юридического лица единовременно сможет подать от одного до пяти запросов.</text:p>
      <text:p text:style-name="Text_20_body">Флагманские офисы открыты каждый день с 10:00 до 22:00.</text:p>
      <text:p text:style-name="Text_20_body"><text:line-break/></text:p>
      <text:p text:style-name="Text_20_body">Адрес страницы: <text:a xlink:type="simple" xlink:href="http://hamovniki.mos.ru/presscenter/news/detail/7869194.html" office:name=""><text:span text:style-name="Definition">http://hamovniki.mos.ru/presscenter/news/detail/786919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35:20Z</meta:creation-date>
    <dc:date>2025-02-16T00:35:20Z</dc:date>
  </office:meta>
</office:document-meta>
</file>