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рковка-в-день-защитника-отечества-будет-бесплатной"/>Парковка в День защитника Отечества будет бесплатной<text:bookmark-end text:name="парковка-в-день-защитника-отечества-будет-бесплатной"/></text:h>
      <text:p text:style-name="First_20_paragraph">19.02.2019</text:p>
      <text:p text:style-name="Text_20_body">В связи с празднованием Дня защитника Отечества столичная парковка станет бесплатной 23 февраля.</text:p>
      <text:p text:style-name="Text_20_body">Это будет касаться стоянок на всех улицах Москвы, кроме тех, что со шлагбаумом — они продолжат работать в обычном режиме.</text:p>
      <text:p text:style-name="Text_20_body">Как сообщили на <text:a xlink:type="simple" xlink:href="https://vm.ru/news/594484.html" office:name=""><text:span text:style-name="Definition">сайте</text:span></text:a> газеты «Вечерняя Москва», безвозмездно припарковаться жители и гости столицы смогут и с 8 по 10 марта в честь Международного женского дня и в праздники с 1 по 5 мая.</text:p>
      <text:p text:style-name="Text_20_body">Как рассказал руководитель столичного Департамента транспортной инфраструктуры Максим Ликсутов, в 2019 году всего в Москве будет около 70 бесплатных для парковки дней.</text:p>
      <text:p text:style-name="Text_20_body"><text:line-break/></text:p>
      <text:p text:style-name="Text_20_body">Адрес страницы: <text:a xlink:type="simple" xlink:href="http://hamovniki.mos.ru/presscenter/news/detail/7897845.html" office:name=""><text:span text:style-name="Definition">http://hamovniki.mos.ru/presscenter/news/detail/7897845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24T11:18:03Z</meta:creation-date>
    <dc:date>2025-04-24T11:18:03Z</dc:date>
  </office:meta>
</office:document-meta>
</file>