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40-тысяч-москвичей-подписались-на-электронное-получение-результатов-анализов"/>Более 40 тысяч москвичей подписались на электронное получение результатов анализов<text:bookmark-end text:name="более-40-тысяч-москвичей-подписались-на-электронное-получение-результатов-анализов"/></text:h>
      <text:p text:style-name="First_20_paragraph">01.07.2019</text:p>
      <text:p text:style-name="Text_20_body">На получение результатов анализов в электронном виде подписались более 40 тысяч горожан с 1 июня 2019 года.</text:p>
      <text:p text:style-name="Text_20_body">— Все сведения о собственном здоровье, включая результаты проведенных исследований и рекомендации врачей, будут всегда у вас под рукой. Более того, пациенты смогут сами подгружать в электронную карту через личный кабинет некоторые сведения, — написал мэр Москвы Сергей Собянин в своем персональном блоге.</text:p>
      <text:p text:style-name="Text_20_body">Он уточнил, что сейчас специалисты внедряют в медицинскую среду систему Единая медицинская информационно-аналитическая система. На <text:a xlink:type="simple" xlink:href="https://www.mskagency.ru/materials/2903953" office:name=""><text:span text:style-name="Definition">сайте</text:span></text:a> Агентства городских новостей «Москва» проинформировали, что в настоящее время идет последний этап оцифровки карт с детскими прививками.</text:p>
      <text:p text:style-name="Text_20_body"><text:line-break/></text:p>
      <text:p text:style-name="Text_20_body">Адрес страницы: <text:a xlink:type="simple" xlink:href="http://hamovniki.mos.ru/presscenter/news/detail/8190138.html" office:name=""><text:span text:style-name="Definition">http://hamovniki.mos.ru/presscenter/news/detail/819013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4T17:07:45Z</meta:creation-date>
    <dc:date>2025-07-14T17:07:45Z</dc:date>
  </office:meta>
</office:document-meta>
</file>