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двух-тысяч-парковок-обустроят-в-столице"/>Более двух тысяч парковок обустроят в столице<text:bookmark-end text:name="более-двух-тысяч-парковок-обустроят-в-столице"/></text:h>
      <text:p text:style-name="First_20_paragraph">05.07.2019</text:p>
      <text:p text:style-name="Text_20_body"><text:line-break/></text:p>
      <text:p text:style-name="Text_20_body">В Москве запланировали обустроить более двух тысяч плоскостных парковок в 2019 году. Об этом проинформировали 4 июля.</text:p>
      <text:p text:style-name="Text_20_body"><text:line-break/></text:p>
      <text:p text:style-name="Text_20_body">Как уточнили на <text:a xlink:type="simple" xlink:href="https://icmos.ru/news/svyshe-2-tys-mest-na-ploskostnykh-parkovkakh-obustroyat-v-stolitse-pobediteli-elektronnykh-auktsionov" office:name=""><text:span text:style-name="Definition">сайте</text:span></text:a> Информационного центра Правительства Москвы, проекты стоянок разработают победители аукциона в сфере IT и обустройства земельных участков.</text:p>
      <text:p text:style-name="Text_20_body"><text:line-break/></text:p>
      <text:p text:style-name="Text_20_body">Руководитель Департамента столицы по конкурентной политике Геннадий Дегтев сообщил, что всего в городе выделили свыше 68 тысяч квадратных метров земельных участков для парковок.</text:p>
      <text:p text:style-name="Text_20_body"><text:line-break/></text:p>
      <text:p text:style-name="Text_20_body">Отметим, что с момента подписания контракта исполнитель должен будет сделать все работы в срок до 120 дн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8201658.html" office:name=""><text:span text:style-name="Definition">http://hamovniki.mos.ru/presscenter/news/detail/820165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9T23:31:17Z</meta:creation-date>
    <dc:date>2024-09-19T23:31:17Z</dc:date>
  </office:meta>
</office:document-meta>
</file>