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формить-соцобслуживание-на-дому-можно-будет-в-центрах-госуслуг-москвы"/>Оформить соцобслуживание на дому можно будет в центрах госуслуг Москвы<text:bookmark-end text:name="оформить-соцобслуживание-на-дому-можно-будет-в-центрах-госуслуг-москвы"/></text:h>
      <text:p text:style-name="First_20_paragraph">10.01.2020</text:p>
      <text:p text:style-name="Text_20_body">С 2020 года москвичи смогут подать заявление на социальное обслуживание на дому в любом офисе «Мои документы».</text:p>
      <text:p text:style-name="Text_20_body">Специалисты организации просмотрят запросы клиентов в рамках межведомственного взаимодействия. Затем социальный инспектор подготовит карту функциональной диагностики при выезде на дом. С помощью нее специалисты определят, какие именно услуги потребуются жителю.</text:p>
      <text:p text:style-name="Text_20_body">В завершение эксперты примут решение о признании человека нуждающимся в надомном обслуживании.</text:p>
      <text:p text:style-name="Text_20_body">По информации с официального <text:a xlink:type="simple" xlink:href="https://www.mos.ru/news/item/67755073/" office:name=""><text:span text:style-name="Definition">сайта</text:span></text:a> мэра Москвы, услугу окажут по единому стандарту в любой день недели.</text:p>
      <text:p text:style-name="Text_20_body"><text:line-break/></text:p>
      <text:p text:style-name="Text_20_body">Адрес страницы: <text:a xlink:type="simple" xlink:href="http://hamovniki.mos.ru/presscenter/news/detail/8611639.html" office:name=""><text:span text:style-name="Definition">http://hamovniki.mos.ru/presscenter/news/detail/861163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7T21:30:46Z</meta:creation-date>
    <dc:date>2025-05-07T21:30:46Z</dc:date>
  </office:meta>
</office:document-meta>
</file>