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столицы-смогут-узнать-о-школьной-посещаемости-ребенка-на-сайте-мэра-москвы"/>Жители столицы смогут узнать о школьной посещаемости ребенка на сайте мэра Москвы<text:bookmark-end text:name="жители-столицы-смогут-узнать-о-школьной-посещаемости-ребенка-на-сайте-мэра-москвы"/></text:h>
      <text:p text:style-name="First_20_paragraph">04.03.2020</text:p>
      <text:p text:style-name="Text_20_body">Виджет «Ребенок в школе» обновили на сайте мэра Москвы. Об этом стало известно 4 марта.</text:p>
      <text:p text:style-name="Text_20_body">В электронном сервисе родители узнают о посещаемости ребенком образовательного учреждения.</text:p>
      <text:p text:style-name="Text_20_body">Еще пользователи смогут посмотреть коэффициент оценок за учебу. Данная сумма складывается из домашней, контрольной и лабораторной работ.</text:p>
      <text:p text:style-name="Text_20_body">Коэффициент оценок будут учитывать при расчете среднего бала ребенка по учебе. Благодаря такой информации родители смогут увидеть полную картину об успеваемости детей в школе.</text:p>
      <text:p text:style-name="Text_20_body">Кстати, чем важнее выполненное задание, тем выше коэффициент, сообщили на <text:a xlink:type="simple" xlink:href="https://vm.ru/news/784467-stolichnye-roditeli-smogut-prokontrolirovat-shkolnuyu-poseshaemost-detej" office:name=""><text:span text:style-name="Definition">сайте</text:span></text:a> газеты «Вечерняя Москва».</text:p>
      <text:p text:style-name="Text_20_body"><text:line-break/></text:p>
      <text:p text:style-name="Text_20_body">Адрес страницы: <text:a xlink:type="simple" xlink:href="http://hamovniki.mos.ru/presscenter/news/detail/8735083.html" office:name=""><text:span text:style-name="Definition">http://hamovniki.mos.ru/presscenter/news/detail/8735083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2T05:57:56Z</meta:creation-date>
    <dc:date>2023-06-02T05:57:56Z</dc:date>
  </office:meta>
</office:document-meta>
</file>