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поддержала-электронное-голосование-за-конституционные-поправки"/>Москва поддержала электронное голосование за конституционные поправки<text:bookmark-end text:name="москва-поддержала-электронное-голосование-за-конституционные-поправки"/></text:h>
      <text:p text:style-name="First_20_paragraph">05.03.2020</text:p>
      <text:p text:style-name="Text_20_body">Три тысячи жителей Москвы с 29 февраля по 1 марта опросили по телефону о дистанционном голосовании за изменение Конституции Российской Федерации.</text:p>
      <text:p text:style-name="Text_20_body">Свыше 60 процентов респондентов положительно отреагировали на данную идею. Более половины опрошенных готовы воспользоваться интернет-голосованием.</text:p>
      <text:p text:style-name="Text_20_body">Порядка 20 процентов респондентов аргументировали положительный ответ тем, что такая система для них более комфортна, 17 процентов оценили экономию времени, 14 процентов отметили удобство электронного формата волеизъявления.</text:p>
      <text:p text:style-name="Text_20_body">В ходе исследования эксперты определили, что 70 процентов опрошенных людей активно пользуются сайтом «Госуслуги».</text:p>
      <text:p text:style-name="Text_20_body"><text:line-break/></text:p>
      <text:p text:style-name="Text_20_body">Адрес страницы: <text:a xlink:type="simple" xlink:href="http://hamovniki.mos.ru/presscenter/news/detail/8737654.html" office:name=""><text:span text:style-name="Definition">http://hamovniki.mos.ru/presscenter/news/detail/873765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2T18:55:52Z</meta:creation-date>
    <dc:date>2024-10-12T18:55:52Z</dc:date>
  </office:meta>
</office:document-meta>
</file>