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оло-75-тысячи-экспонатов-представили-в-онлайн-музее-москва-с-заботой-об-истории"/>Около 7,5 тысячи экспонатов представили в онлайн-музее «Москва — с заботой об истории»<text:bookmark-end text:name="около-75-тысячи-экспонатов-представили-в-онлайн-музее-москва-с-заботой-об-истории"/></text:h>
      <text:p text:style-name="First_20_paragraph">06.05.2020</text:p>
      <text:p text:style-name="Text_20_body">Пользователи смогут посмотреть почти 7,5 тысячи экспонатов, посвященных Великой Отечественной войне в онлайн-музее «Москва — с заботой об истории». Об этом стало известно 6 мая.</text:p>
      <text:p text:style-name="Text_20_body">На <text:a xlink:type="simple" xlink:href="https://vm.ru/news/798604-onlajn-muzej-moskva-s-zabotoj-ob-istorii-sobral-kollekciyu-vremen-vov" office:name=""><text:span text:style-name="Definition">сайте</text:span></text:a> газеты «Вечерняя Москва» сообщили, что среди экспонатов представлены письма, документы, вещи военного времени, которые были переданы москвичами в коллекцию музея.</text:p>
      <text:p text:style-name="Text_20_body">Такое количество ценных предметов удалось собрать за год акции «Москва — с заботой об истории», которую запустили сотрудники Главного архивного управления Москвы и центров государственных услуг «Мои документы».</text:p>
      <text:p text:style-name="Text_20_body">Экспозицию можно посмотреть на <text:a xlink:type="simple" xlink:href="vov.mos.ru" office:name=""><text:span text:style-name="Definition">сайте</text:span></text:a> онлайн-музея.</text:p>
      <text:p text:style-name="Text_20_body">Еще пользователям будут доступны видеоролики с исторической хроникой, анимированные схемы сражений и интерактивные карты.</text:p>
      <text:p text:style-name="Text_20_body"><text:line-break/></text:p>
      <text:p text:style-name="Text_20_body">Адрес страницы: <text:a xlink:type="simple" xlink:href="http://hamovniki.mos.ru/presscenter/news/detail/8877221.html" office:name=""><text:span text:style-name="Definition">http://hamovniki.mos.ru/presscenter/news/detail/887722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6:49:55Z</meta:creation-date>
    <dc:date>2023-07-20T16:49:55Z</dc:date>
  </office:meta>
</office:document-meta>
</file>