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станционную-выставку-открыли-в-рамках-проекта-москва-с-заботой-об-истории"/>Дистанционную выставку открыли в рамках проекта «Москва — с заботой об истории»<text:bookmark-end text:name="дистанционную-выставку-открыли-в-рамках-проекта-москва-с-заботой-об-истории"/></text:h>
      <text:p text:style-name="First_20_paragraph">08.05.2020</text:p>
      <text:p text:style-name="Text_20_body">Первую дистанционную выставку под названием «Что помнит Красная площадь о войне?» открыли в столице.</text:p>
      <text:p text:style-name="Text_20_body">Она стала частью проекта «Москва — с заботой об истории».</text:p>
      <text:p text:style-name="Text_20_body">Материалы для выставки собрали представители центров государственных услуг «Мои документы» и сотрудники Главного архивного управления столицы. В экспозиции представят разнообразные фотографии и документы.</text:p>
      <text:p text:style-name="Text_20_body">Стоит отметить, что некоторые москвичи предоставили материалы для выставки. Экспозицию можно посмотреть на <text:a xlink:type="simple" xlink:href="ya-doma.ru/mfc/%20" office:name=""><text:span text:style-name="Definition">портале</text:span></text:a> Комплекса социального развития Москвы «Я дома».</text:p>
      <text:p text:style-name="Text_20_body"><text:line-break/></text:p>
      <text:p text:style-name="Text_20_body">Адрес страницы: <text:a xlink:type="simple" xlink:href="http://hamovniki.mos.ru/presscenter/news/detail/8882879.html" office:name=""><text:span text:style-name="Definition">http://hamovniki.mos.ru/presscenter/news/detail/888287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0:06:44Z</meta:creation-date>
    <dc:date>2023-07-26T10:06:44Z</dc:date>
  </office:meta>
</office:document-meta>
</file>